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0d8d81" officeooo:paragraph-rsid="000d8d81"/>
    </style:style>
    <style:style style:name="P2" style:family="paragraph" style:parent-style-name="Text_20_body">
      <style:paragraph-properties fo:margin-left="0in" fo:margin-right="0in" fo:margin-top="0in" fo:margin-bottom="0in" style:contextual-spacing="false" fo:text-indent="0in" style:auto-text-indent="false" fo:padding="0in" fo:border="none"/>
    </style:style>
    <style:style style:name="P3" style:family="paragraph" style:parent-style-name="Text_20_body">
      <style:paragraph-properties fo:margin-left="0in" fo:margin-right="0in" fo:margin-top="0in" fo:margin-bottom="0in" style:contextual-spacing="false" fo:text-indent="0in" style:auto-text-indent="false" fo:padding="0in" fo:border="none"/>
      <style:text-properties loext:padding="0in" loext:border="none"/>
    </style:style>
    <style:style style:name="P4" style:family="paragraph" style:parent-style-name="Text_20_body" style:list-style-name="L1">
      <style:paragraph-properties fo:margin-left="0.1in" fo:margin-right="0in" fo:margin-top="0in" fo:margin-bottom="0in" style:contextual-spacing="false" fo:text-indent="0in" style:auto-text-indent="false" fo:padding="0in" fo:border="none"/>
      <style:text-properties loext:padding="0in" loext:border="none"/>
    </style:style>
    <style:style style:name="P5" style:family="paragraph" style:parent-style-name="Text_20_body" style:list-style-name="L2">
      <style:paragraph-properties fo:margin-left="0.1in" fo:margin-right="0in" fo:margin-top="0in" fo:margin-bottom="0in" style:contextual-spacing="false" fo:text-indent="0in" style:auto-text-indent="false" fo:padding="0in" fo:border="none"/>
      <style:text-properties loext:padding="0in" loext:border="none"/>
    </style:style>
    <style:style style:name="P6" style:family="paragraph" style:parent-style-name="Text_20_body" style:list-style-name="L3">
      <style:paragraph-properties fo:margin-left="0.1in" fo:margin-right="0in" fo:margin-top="0in" fo:margin-bottom="0in" style:contextual-spacing="false" fo:text-indent="0in" style:auto-text-indent="false" fo:padding="0in" fo:border="none"/>
      <style:text-properties loext:padding="0in" loext:border="none"/>
    </style:style>
    <style:style style:name="P7" style:family="paragraph" style:parent-style-name="Text_20_body" style:list-style-name="L4">
      <style:paragraph-properties fo:margin-left="0.1in" fo:margin-right="0in" fo:margin-top="0in" fo:margin-bottom="0in" style:contextual-spacing="false" fo:text-indent="0in" style:auto-text-indent="false" fo:padding="0in" fo:border="none"/>
      <style:text-properties loext:padding="0in" loext:border="none"/>
    </style:style>
    <style:style style:name="P8" style:family="paragraph" style:parent-style-name="Text_20_body" style:list-style-name="L5">
      <style:paragraph-properties fo:margin-left="0.1in" fo:margin-right="0in" fo:margin-top="0in" fo:margin-bottom="0in" style:contextual-spacing="false" fo:text-indent="0in" style:auto-text-indent="false" fo:padding="0in" fo:border="none"/>
      <style:text-properties loext:padding="0in" loext:border="none"/>
    </style:style>
    <style:style style:name="P9" style:family="paragraph" style:parent-style-name="Text_20_body" style:list-style-name="L6">
      <style:paragraph-properties fo:margin-left="0.1in" fo:margin-right="0in" fo:margin-top="0in" fo:margin-bottom="0in" style:contextual-spacing="false" fo:text-indent="0in" style:auto-text-indent="false" fo:padding="0in" fo:border="none"/>
      <style:text-properties loext:padding="0in" loext:border="none"/>
    </style:style>
    <style:style style:name="P10" style:family="paragraph" style:parent-style-name="Text_20_body" style:list-style-name="L7">
      <style:paragraph-properties fo:margin-left="0.1in" fo:margin-right="0in" fo:margin-top="0in" fo:margin-bottom="0in" style:contextual-spacing="false" fo:text-indent="0in" style:auto-text-indent="false" fo:padding="0in" fo:border="none"/>
      <style:text-properties loext:padding="0in" loext:border="none"/>
    </style:style>
    <style:style style:name="P11" style:family="paragraph" style:parent-style-name="Text_20_body" style:list-style-name="L8">
      <style:paragraph-properties fo:margin-left="0.1in" fo:margin-right="0in" fo:margin-top="0in" fo:margin-bottom="0in" style:contextual-spacing="false" fo:text-indent="0in" style:auto-text-indent="false" fo:padding="0in" fo:border="none"/>
      <style:text-properties loext:padding="0in" loext:border="none"/>
    </style:style>
    <style:style style:name="P12" style:family="paragraph" style:parent-style-name="Text_20_body" style:list-style-name="L9">
      <style:paragraph-properties fo:margin-left="0.1in" fo:margin-right="0in" fo:margin-top="0in" fo:margin-bottom="0in" style:contextual-spacing="false" fo:text-indent="0in" style:auto-text-indent="false" fo:padding="0in" fo:border="none"/>
      <style:text-properties loext:padding="0in" loext:border="none"/>
    </style:style>
    <style:style style:name="P13" style:family="paragraph" style:parent-style-name="Text_20_body" style:list-style-name="L10">
      <style:paragraph-properties fo:margin-left="0.1in" fo:margin-right="0in" fo:margin-top="0in" fo:margin-bottom="0in" style:contextual-spacing="false" fo:text-indent="0in" style:auto-text-indent="false" fo:padding="0in" fo:border="none"/>
      <style:text-properties loext:padding="0in" loext:border="none"/>
    </style:style>
    <style:style style:name="P14" style:family="paragraph" style:parent-style-name="Text_20_body" style:list-style-name="L11">
      <style:paragraph-properties fo:margin-left="0.1in" fo:margin-right="0in" fo:margin-top="0in" fo:margin-bottom="0in" style:contextual-spacing="false" fo:text-indent="0in" style:auto-text-indent="false" fo:padding="0in" fo:border="none"/>
      <style:text-properties loext:padding="0in" loext:border="none"/>
    </style:style>
    <style:style style:name="P15" style:family="paragraph" style:parent-style-name="Text_20_body" style:list-style-name="L12">
      <style:paragraph-properties fo:margin-left="0.1in" fo:margin-right="0in" fo:margin-top="0in" fo:margin-bottom="0in" style:contextual-spacing="false" fo:text-indent="0in" style:auto-text-indent="false" fo:padding="0in" fo:border="none"/>
      <style:text-properties loext:padding="0in" loext:border="none"/>
    </style:style>
    <style:style style:name="P16" style:family="paragraph" style:parent-style-name="Text_20_body" style:list-style-name="L13">
      <style:paragraph-properties fo:margin-left="0.1in" fo:margin-right="0in" fo:margin-top="0in" fo:margin-bottom="0in" style:contextual-spacing="false" fo:text-indent="0in" style:auto-text-indent="false" fo:padding="0in" fo:border="none"/>
      <style:text-properties loext:padding="0in" loext:border="none"/>
    </style:style>
    <style:style style:name="P17" style:family="paragraph" style:parent-style-name="Text_20_body" style:list-style-name="L14">
      <style:paragraph-properties fo:margin-left="0.1in" fo:margin-right="0in" fo:margin-top="0in" fo:margin-bottom="0in" style:contextual-spacing="false" fo:text-indent="0in" style:auto-text-indent="false" fo:padding="0in" fo:border="none"/>
      <style:text-properties loext:padding="0in" loext:border="none"/>
    </style:style>
    <style:style style:name="P18" style:family="paragraph" style:parent-style-name="Text_20_body" style:list-style-name="L15">
      <style:paragraph-properties fo:margin-left="0.1in" fo:margin-right="0in" fo:margin-top="0in" fo:margin-bottom="0in" style:contextual-spacing="false" fo:text-indent="0in" style:auto-text-indent="false" fo:padding="0in" fo:border="none"/>
      <style:text-properties loext:padding="0in" loext:border="none"/>
    </style:style>
    <style:style style:name="P19" style:family="paragraph" style:parent-style-name="Text_20_body" style:list-style-name="L16">
      <style:paragraph-properties fo:margin-left="0.1in" fo:margin-right="0in" fo:margin-top="0in" fo:margin-bottom="0in" style:contextual-spacing="false" fo:text-indent="0in" style:auto-text-indent="false" fo:padding="0in" fo:border="none"/>
      <style:text-properties loext:padding="0in" loext:border="none"/>
    </style:style>
    <style:style style:name="P20" style:family="paragraph" style:parent-style-name="Text_20_body" style:list-style-name="L18">
      <style:paragraph-properties fo:margin-left="0.1in" fo:margin-right="0in" fo:margin-top="0in" fo:margin-bottom="0in" style:contextual-spacing="false" fo:text-indent="0in" style:auto-text-indent="false" fo:padding="0in" fo:border="none"/>
      <style:text-properties loext:padding="0in" loext:border="none"/>
    </style:style>
    <style:style style:name="P21" style:family="paragraph" style:parent-style-name="Text_20_body" style:list-style-name="L19">
      <style:paragraph-properties fo:margin-left="0.1in" fo:margin-right="0in" fo:margin-top="0in" fo:margin-bottom="0in" style:contextual-spacing="false" fo:text-indent="0in" style:auto-text-indent="false" fo:padding="0in" fo:border="none"/>
      <style:text-properties loext:padding="0in" loext:border="none"/>
    </style:style>
    <style:style style:name="P22" style:family="paragraph" style:parent-style-name="Text_20_body" style:list-style-name="L21">
      <style:paragraph-properties fo:margin-left="0.1in" fo:margin-right="0in" fo:margin-top="0in" fo:margin-bottom="0in" style:contextual-spacing="false" fo:text-indent="0in" style:auto-text-indent="false" fo:padding="0in" fo:border="none"/>
      <style:text-properties loext:padding="0in" loext:border="none"/>
    </style:style>
    <style:style style:name="P23" style:family="paragraph" style:parent-style-name="Text_20_body" style:list-style-name="L24">
      <style:paragraph-properties fo:margin-left="0.1in" fo:margin-right="0in" fo:margin-top="0in" fo:margin-bottom="0in" style:contextual-spacing="false" fo:text-indent="0in" style:auto-text-indent="false" fo:padding="0in" fo:border="none"/>
      <style:text-properties loext:padding="0in" loext:border="none"/>
    </style:style>
    <style:style style:name="P24" style:family="paragraph" style:parent-style-name="Text_20_body" style:list-style-name="L26">
      <style:paragraph-properties fo:margin-left="0.1in" fo:margin-right="0in" fo:margin-top="0in" fo:margin-bottom="0in" style:contextual-spacing="false" fo:text-indent="0in" style:auto-text-indent="false" fo:padding="0in" fo:border="none"/>
      <style:text-properties loext:padding="0in" loext:border="none"/>
    </style:style>
    <style:style style:name="P25" style:family="paragraph" style:parent-style-name="Text_20_body" style:list-style-name="L27">
      <style:paragraph-properties fo:margin-left="0.1in" fo:margin-right="0in" fo:margin-top="0in" fo:margin-bottom="0in" style:contextual-spacing="false" fo:text-indent="0in" style:auto-text-indent="false" fo:padding="0in" fo:border="none"/>
      <style:text-properties loext:padding="0in" loext:border="none"/>
    </style:style>
    <style:style style:name="P26" style:family="paragraph" style:parent-style-name="Text_20_body" style:list-style-name="L28">
      <style:paragraph-properties fo:margin-left="0.1in" fo:margin-right="0in" fo:margin-top="0in" fo:margin-bottom="0in" style:contextual-spacing="false" fo:text-indent="0in" style:auto-text-indent="false" fo:padding="0in" fo:border="none"/>
      <style:text-properties loext:padding="0in" loext:border="none"/>
    </style:style>
    <style:style style:name="P27" style:family="paragraph" style:parent-style-name="Text_20_body" style:list-style-name="L30">
      <style:paragraph-properties fo:margin-left="0.1in" fo:margin-right="0in" fo:margin-top="0in" fo:margin-bottom="0in" style:contextual-spacing="false" fo:text-indent="0in" style:auto-text-indent="false" fo:padding="0in" fo:border="none"/>
      <style:text-properties loext:padding="0in" loext:border="none"/>
    </style:style>
    <style:style style:name="P28" style:family="paragraph" style:parent-style-name="Text_20_body" style:list-style-name="L31">
      <style:paragraph-properties fo:margin-left="0.1in" fo:margin-right="0in" fo:margin-top="0in" fo:margin-bottom="0in" style:contextual-spacing="false" fo:text-indent="0in" style:auto-text-indent="false" fo:padding="0in" fo:border="none"/>
      <style:text-properties loext:padding="0in" loext:border="none"/>
    </style:style>
    <style:style style:name="P29" style:family="paragraph" style:parent-style-name="Text_20_body" style:list-style-name="L32">
      <style:paragraph-properties fo:margin-left="0.1in" fo:margin-right="0in" fo:margin-top="0in" fo:margin-bottom="0in" style:contextual-spacing="false" fo:text-indent="0in" style:auto-text-indent="false" fo:padding="0in" fo:border="none"/>
      <style:text-properties loext:padding="0in" loext:border="none"/>
    </style:style>
    <style:style style:name="P30" style:family="paragraph" style:parent-style-name="Text_20_body" style:list-style-name="L33">
      <style:paragraph-properties fo:margin-left="0.1in" fo:margin-right="0in" fo:margin-top="0in" fo:margin-bottom="0in" style:contextual-spacing="false" fo:text-indent="0in" style:auto-text-indent="false" fo:padding="0in" fo:border="none"/>
      <style:text-properties loext:padding="0in" loext:border="none"/>
    </style:style>
    <style:style style:name="P31" style:family="paragraph" style:parent-style-name="Text_20_body" style:list-style-name="L34">
      <style:paragraph-properties fo:margin-left="0.1in" fo:margin-right="0in" fo:margin-top="0in" fo:margin-bottom="0in" style:contextual-spacing="false" fo:text-indent="0in" style:auto-text-indent="false" fo:padding="0in" fo:border="none"/>
      <style:text-properties loext:padding="0in" loext:border="none"/>
    </style:style>
    <style:style style:name="P32" style:family="paragraph" style:parent-style-name="Text_20_body" style:list-style-name="L35">
      <style:paragraph-properties fo:margin-left="0.1in" fo:margin-right="0in" fo:margin-top="0in" fo:margin-bottom="0in" style:contextual-spacing="false" fo:text-indent="0in" style:auto-text-indent="false" fo:padding="0in" fo:border="none"/>
      <style:text-properties loext:padding="0in" loext:border="none"/>
    </style:style>
    <style:style style:name="P33" style:family="paragraph" style:parent-style-name="Text_20_body" style:list-style-name="L36">
      <style:paragraph-properties fo:margin-left="0.1in" fo:margin-right="0in" fo:margin-top="0in" fo:margin-bottom="0in" style:contextual-spacing="false" fo:text-indent="0in" style:auto-text-indent="false" fo:padding="0in" fo:border="none"/>
      <style:text-properties loext:padding="0in" loext:border="none"/>
    </style:style>
    <style:style style:name="P34" style:family="paragraph" style:parent-style-name="Text_20_body" style:list-style-name="L37">
      <style:paragraph-properties fo:margin-left="0.1in" fo:margin-right="0in" fo:margin-top="0in" fo:margin-bottom="0in" style:contextual-spacing="false" fo:text-indent="0in" style:auto-text-indent="false" fo:padding="0in" fo:border="none"/>
      <style:text-properties loext:padding="0in" loext:border="none"/>
    </style:style>
    <style:style style:name="P35" style:family="paragraph" style:parent-style-name="Text_20_body" style:list-style-name="L38">
      <style:paragraph-properties fo:margin-left="0.1in" fo:margin-right="0in" fo:margin-top="0in" fo:margin-bottom="0in" style:contextual-spacing="false" fo:text-indent="0in" style:auto-text-indent="false" fo:padding="0in" fo:border="none"/>
      <style:text-properties loext:padding="0in" loext:border="none"/>
    </style:style>
    <style:style style:name="P36" style:family="paragraph" style:parent-style-name="Text_20_body" style:list-style-name="L39">
      <style:paragraph-properties fo:margin-left="0.1in" fo:margin-right="0in" fo:margin-top="0in" fo:margin-bottom="0in" style:contextual-spacing="false" fo:text-indent="0in" style:auto-text-indent="false" fo:padding="0in" fo:border="none"/>
      <style:text-properties loext:padding="0in" loext:border="none"/>
    </style:style>
    <style:style style:name="P37" style:family="paragraph" style:parent-style-name="Text_20_body" style:list-style-name="L40">
      <style:paragraph-properties fo:margin-left="0.1in" fo:margin-right="0in" fo:margin-top="0in" fo:margin-bottom="0in" style:contextual-spacing="false" fo:text-indent="0in" style:auto-text-indent="false" fo:padding="0in" fo:border="none"/>
      <style:text-properties loext:padding="0in" loext:border="none"/>
    </style:style>
    <style:style style:name="P38" style:family="paragraph" style:parent-style-name="Text_20_body" style:list-style-name="L41">
      <style:paragraph-properties fo:margin-left="0.1in" fo:margin-right="0in" fo:margin-top="0in" fo:margin-bottom="0in" style:contextual-spacing="false" fo:text-indent="0in" style:auto-text-indent="false" fo:padding="0in" fo:border="none"/>
      <style:text-properties loext:padding="0in" loext:border="none"/>
    </style:style>
    <style:style style:name="P39" style:family="paragraph" style:parent-style-name="Text_20_body" style:list-style-name="L42">
      <style:paragraph-properties fo:margin-left="0.1in" fo:margin-right="0in" fo:margin-top="0in" fo:margin-bottom="0in" style:contextual-spacing="false" fo:text-indent="0in" style:auto-text-indent="false" fo:padding="0in" fo:border="none"/>
      <style:text-properties loext:padding="0in" loext:border="none"/>
    </style:style>
    <style:style style:name="P40" style:family="paragraph" style:parent-style-name="Text_20_body" style:list-style-name="L43">
      <style:paragraph-properties fo:margin-left="0.1in" fo:margin-right="0in" fo:margin-top="0in" fo:margin-bottom="0in" style:contextual-spacing="false" fo:text-indent="0in" style:auto-text-indent="false" fo:padding="0in" fo:border="none"/>
      <style:text-properties loext:padding="0in" loext:border="none"/>
    </style:style>
    <style:style style:name="P41" style:family="paragraph" style:parent-style-name="Text_20_body" style:list-style-name="L44">
      <style:paragraph-properties fo:margin-left="0.1in" fo:margin-right="0in" fo:margin-top="0in" fo:margin-bottom="0in" style:contextual-spacing="false" fo:text-indent="0in" style:auto-text-indent="false" fo:padding="0in" fo:border="none"/>
      <style:text-properties loext:padding="0in" loext:border="none"/>
    </style:style>
    <style:style style:name="P42" style:family="paragraph" style:parent-style-name="Text_20_body" style:list-style-name="L45">
      <style:paragraph-properties fo:margin-left="0.1in" fo:margin-right="0in" fo:margin-top="0in" fo:margin-bottom="0in" style:contextual-spacing="false" fo:text-indent="0in" style:auto-text-indent="false" fo:padding="0in" fo:border="none"/>
      <style:text-properties loext:padding="0in" loext:border="none"/>
    </style:style>
    <style:style style:name="P43" style:family="paragraph" style:parent-style-name="Text_20_body">
      <style:paragraph-properties fo:margin-left="0in" fo:margin-right="0.1291in" fo:margin-top="0in" fo:margin-bottom="0in" style:contextual-spacing="false" fo:text-indent="0in" style:auto-text-indent="false" fo:padding="0in" fo:border="none"/>
      <style:text-properties loext:padding="0in" loext:border="none"/>
    </style:style>
    <style:style style:name="P44" style:family="paragraph" style:parent-style-name="Text_20_body">
      <style:paragraph-properties fo:margin-left="0in" fo:margin-right="0.1126in" fo:margin-top="0in" fo:margin-bottom="0in" style:contextual-spacing="false" fo:text-indent="0in" style:auto-text-indent="false" fo:padding="0in" fo:border="none"/>
      <style:text-properties loext:padding="0in" loext:border="none"/>
    </style:style>
    <style:style style:name="P45" style:family="paragraph" style:parent-style-name="Text_20_body">
      <style:paragraph-properties fo:margin-left="0.2in" fo:margin-right="0in" fo:margin-top="0in" fo:margin-bottom="0in" style:contextual-spacing="false" fo:text-indent="0in" style:auto-text-indent="false" fo:padding="0in" fo:border="none"/>
      <style:text-properties loext:padding="0in" loext:border="none"/>
    </style:style>
    <style:style style:name="P46" style:family="paragraph" style:parent-style-name="Text_20_body" style:list-style-name="L17">
      <style:paragraph-properties fo:margin-left="0.3in" fo:margin-right="0in" fo:margin-top="0in" fo:margin-bottom="0in" style:contextual-spacing="false" fo:text-indent="0in" style:auto-text-indent="false" fo:padding="0in" fo:border="none"/>
      <style:text-properties loext:padding="0in" loext:border="none"/>
    </style:style>
    <style:style style:name="P47" style:family="paragraph" style:parent-style-name="Text_20_body" style:list-style-name="L20">
      <style:paragraph-properties fo:margin-left="0.3in" fo:margin-right="0in" fo:margin-top="0in" fo:margin-bottom="0in" style:contextual-spacing="false" fo:text-indent="0in" style:auto-text-indent="false" fo:padding="0in" fo:border="none"/>
      <style:text-properties loext:padding="0in" loext:border="none"/>
    </style:style>
    <style:style style:name="P48" style:family="paragraph" style:parent-style-name="Text_20_body" style:list-style-name="L22">
      <style:paragraph-properties fo:margin-left="0.3in" fo:margin-right="0in" fo:margin-top="0in" fo:margin-bottom="0in" style:contextual-spacing="false" fo:text-indent="0in" style:auto-text-indent="false" fo:padding="0in" fo:border="none"/>
      <style:text-properties loext:padding="0in" loext:border="none"/>
    </style:style>
    <style:style style:name="P49" style:family="paragraph" style:parent-style-name="Text_20_body" style:list-style-name="L23">
      <style:paragraph-properties fo:margin-left="0.3in" fo:margin-right="0in" fo:margin-top="0in" fo:margin-bottom="0in" style:contextual-spacing="false" fo:text-indent="0in" style:auto-text-indent="false" fo:padding="0in" fo:border="none"/>
      <style:text-properties loext:padding="0in" loext:border="none"/>
    </style:style>
    <style:style style:name="P50" style:family="paragraph" style:parent-style-name="Text_20_body" style:list-style-name="L25">
      <style:paragraph-properties fo:margin-left="0.3in" fo:margin-right="0in" fo:margin-top="0in" fo:margin-bottom="0in" style:contextual-spacing="false" fo:text-indent="0in" style:auto-text-indent="false" fo:padding="0in" fo:border="none"/>
      <style:text-properties loext:padding="0in" loext:border="none"/>
    </style:style>
    <style:style style:name="P51" style:family="paragraph" style:parent-style-name="Text_20_body" style:list-style-name="L29">
      <style:paragraph-properties fo:margin-left="0.3in" fo:margin-right="0in" fo:margin-top="0in" fo:margin-bottom="0in" style:contextual-spacing="false" fo:text-indent="0in" style:auto-text-indent="false" fo:padding="0in" fo:border="none"/>
      <style:text-properties loext:padding="0in" loext:border="none"/>
    </style:style>
    <style:style style:name="P52" style:family="paragraph" style:parent-style-name="Text_20_body">
      <style:paragraph-properties fo:margin-left="0.4in" fo:margin-right="0in" fo:margin-top="0in" fo:margin-bottom="0in" style:contextual-spacing="false" fo:text-indent="0in" style:auto-text-indent="false" fo:padding="0in" fo:border="none"/>
      <style:text-properties loext:padding="0in" loext:border="none"/>
    </style:style>
    <style:style style:name="T1" style:family="text">
      <style:text-properties fo:language="en" fo:country="US"/>
    </style:style>
    <style:style style:name="T2" style:family="text">
      <style:text-properties fo:language="en" fo:country="US" loext:padding="0in" loext:border="none"/>
    </style:style>
    <style:style style:name="T3" style:family="text">
      <style:text-properties fo:language="en" fo:country="US" officeooo:rsid="000d8d81"/>
    </style:style>
    <style:style style:name="T4" style:family="text">
      <style:text-properties loext:padding="0in" loext:border="none"/>
    </style:style>
    <text:list-style style:name="L1">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5">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6">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7">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8">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9">
      <text:list-level-style-number text:level="1" text:style-name="Numbering_20_Symbols" style:num-suffix="." style:num-format="1">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0">
      <text:list-level-style-number text:level="1" text:style-name="Numbering_20_Symbols" style:num-suffix="." style:num-format="1" text:start-value="2">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1">
      <text:list-level-style-number text:level="1" text:style-name="Numbering_20_Symbols" style:num-suffix="." style:num-format="1" text:start-value="3">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2">
      <text:list-level-style-number text:level="1" text:style-name="Numbering_20_Symbols" style:num-suffix="." style:num-format="1" text:start-value="4">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3">
      <text:list-level-style-number text:level="1" text:style-name="Numbering_20_Symbols" style:num-suffix="." style:num-format="1">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4">
      <text:list-level-style-number text:level="1" text:style-name="Numbering_20_Symbols" style:num-suffix="." style:num-format="1" text:start-value="2">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5">
      <text:list-level-style-number text:level="1" text:style-name="Numbering_20_Symbols" style:num-suffix="." style:num-format="1" text:start-value="3">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6">
      <text:list-level-style-number text:level="1" text:style-name="Numbering_20_Symbols" style:num-suffix="." style:num-format="1" text:start-value="4">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7">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18">
      <text:list-level-style-number text:level="1" text:style-name="Numbering_20_Symbols" style:num-suffix="." style:num-format="1" text:start-value="5">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19">
      <text:list-level-style-number text:level="1" text:style-name="Numbering_20_Symbols" style:num-suffix="." style:num-format="1" text:start-value="6">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0">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1">
      <text:list-level-style-number text:level="1" text:style-name="Numbering_20_Symbols" style:num-suffix="." style:num-format="1" text:start-value="7">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2">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3">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4">
      <text:list-level-style-number text:level="1" text:style-name="Numbering_20_Symbols" style:num-suffix="." style:num-format="1" text:start-value="8">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5">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6">
      <text:list-level-style-number text:level="1" text:style-name="Numbering_20_Symbols" style:num-suffix="." style:num-format="1" text:start-value="9">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7">
      <text:list-level-style-number text:level="1" text:style-name="Numbering_20_Symbols" style:num-suffix="." style:num-format="1" text:start-value="10">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8">
      <text:list-level-style-number text:level="1" text:style-name="Numbering_20_Symbols" style:num-suffix="." style:num-format="1" text:start-value="11">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9">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0">
      <text:list-level-style-number text:level="1" text:style-name="Numbering_20_Symbols" style:num-suffix="." style:num-format="1" text:start-value="12">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1">
      <text:list-level-style-number text:level="1" text:style-name="Numbering_20_Symbols" style:num-suffix="." style:num-format="1" text:start-value="13">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2">
      <text:list-level-style-number text:level="1" text:style-name="Numbering_20_Symbols" style:num-suffix="." style:num-format="1" text:start-value="14">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3">
      <text:list-level-style-number text:level="1" text:style-name="Numbering_20_Symbols" style:num-suffix="." style:num-format="1" text:start-value="15">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4">
      <text:list-level-style-number text:level="1" text:style-name="Numbering_20_Symbols" style:num-suffix="." style:num-format="1" text:start-value="16">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5">
      <text:list-level-style-number text:level="1" text:style-name="Numbering_20_Symbols" style:num-suffix="." style:num-format="1" text:start-value="17">
        <style:list-level-properties text:space-before="-0.196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6">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7">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8">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9">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0">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1">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2">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3">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4">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45">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3">U</text:span><text:span text:style-name="T1">nited States Department of State </text:span> </text:p>
      <text:p text:style-name="P3"><text:span text:style-name="T1">Bureau of Democracy, Human Rights and Labor (DRL)</text:span> </text:p>
      <text:p text:style-name="P3"><text:span text:style-name="T1">Notice of Funding Opportunity (NOFO):  DRL Promoting and Advancing International Labor Rights in Bangladesh</text:span> </text:p>
      <text:p text:style-name="P3"> </text:p>
      <text:p text:style-name="P3"><text:span text:style-name="T1">This is the announcement of funding opportunity number SFOP0007518</text:span> </text:p>
      <text:p text:style-name="P3"> </text:p>
      <text:p text:style-name="P3"><text:span text:style-name="T1">Catalog of Federal Domestic Assistance Number:</text:span>  <text:span text:style-name="T1">19.345</text:span> </text:p>
      <text:p text:style-name="P3"> </text:p>
      <text:p text:style-name="P3"><text:span text:style-name="T1">Type of Solicitation:</text:span> <text:span text:style-name="T1">Open Competition</text:span> </text:p>
      <text:p text:style-name="P3"> </text:p>
      <text:p text:style-name="P3"><text:span text:style-name="T1">Application Deadline: </text:span> <text:span text:style-name="T1">11:59 PM EST on Tuesday, March 2, 2021</text:span> </text:p>
      <text:p text:style-name="P3"> </text:p>
      <text:p text:style-name="P3"><text:span text:style-name="T1">Funding Floor:  $700,000</text:span> </text:p>
      <text:p text:style-name="P3"> </text:p>
      <text:p text:style-name="P3"><text:span text:style-name="T1">Funding Ceiling:  $750,000</text:span> </text:p>
      <text:p text:style-name="P3"> </text:p>
      <text:p text:style-name="P3"><text:span text:style-name="T1">Anticipated Number of Awards:  1</text:span> </text:p>
      <text:p text:style-name="P3"> </text:p>
      <text:p text:style-name="P3"><text:span text:style-name="T1">Type of Award:</text:span> <text:span text:style-name="T1">Grant</text:span> </text:p>
      <text:p text:style-name="P3"> </text:p>
      <text:p text:style-name="P3"><text:span text:style-name="T1">Period of Performance:</text:span>  <text:span text:style-name="T1">12-18 months</text:span> </text:p>
      <text:p text:style-name="P3"> </text:p>
      <text:p text:style-name="P3"><text:span text:style-name="T1">Anticipated Time to Award, Pending Availability of Funds:</text:span>  <text:span text:style-name="T1">5</text:span> <text:span text:style-name="T1">months</text:span> </text:p>
      <text:p text:style-name="P3"> </text:p>
      <text:p text:style-name="P3"> </text:p>
      <text:p text:style-name="P3"><text:span text:style-name="T1">A. Project Description</text:span> </text:p>
      <text:p text:style-name="P3"> </text:p>
      <text:p text:style-name="P3"><text:span text:style-name="T1">The U.S. Department of State, Bureau of Democracy, Human Rights and Labor (DRL) announces an open competition for organizations interested in submitting applications in response to the following solicitation.  </text:span> </text:p>
      <text:p text:style-name="P3"> </text:p>
      <text:p text:style-name="P3"><text:span text:style-name="T1">Across industries, workers in Bangladesh face abusive or unsafe working conditions (particularly women), low pay, and forced overtime.  Many lack basic human rights protections and are denied the freedom of association.  Workers are hesitant to join or form independent unions, which face intimidation, threats, and bureaucratic hurdles.  Where workers do have access to trade union federations and labor NGOs operating in the country, their options for recourse are limited and often thwarted by powerful interests.  The COVID-19 pandemic has amplified these issues, causing increased economic and physical vulnerability, and in some sectors, widespread layoffs, and failure to pay salaries.</text:span> </text:p>
      <text:p text:style-name="P3"> </text:p>
      <text:p text:style-name="P3"><text:soft-page-break/><text:span text:style-name="T1">DRL’s goal is to meaningfully and promptly address human and labor rights violations in Bangladesh outside the garment industry.  Successful proposals will go beyond describing an approach that promotes freedom of association and will also detail how the applicant will address workers’ grievances.  The objectives for this program are to: 1) improve the internal capacity of CSOs/worker organizations to identify and address collective violations, and strengthen their democratic and equitable representation of workers, and 2) strengthen the ability of CSOs/worker organizations to defend worker rights and interests by using existing mechanisms (eg: worker welfare, safety, or sexual harassment committees) and advocating for necessary changes with appropriate stakeholders, including employers. </text:span> </text:p>
      <text:p text:style-name="P3"> </text:p>
      <text:p text:style-name="P3"><text:span text:style-name="T1">Program activities could include:</text:span> </text:p>
      <text:list xml:id="list1996626088" text:style-name="L1">
        <text:list-item>
          <text:p text:style-name="P4"><text:span text:style-name="T1">Grassroots level worker organizing, advocacy, media outreach, or awareness raising on a particular issue of concern</text:span> </text:p>
        </text:list-item>
      </text:list>
      <text:list xml:id="list401258215" text:style-name="L2">
        <text:list-item>
          <text:p text:style-name="P5"><text:span text:style-name="T1">Monitoring and documenting labor rights violations and perpetrators, and reporting well-documented cases to local authorities as well as international buyers or other influential stakeholders with the power to take action with the perpetrator</text:span> </text:p>
        </text:list-item>
        <text:list-item>
          <text:p text:style-name="P5"><text:span text:style-name="T1">Capacity building to litigate workers’</text:span> <text:span text:style-name="T1">rights cases</text:span> </text:p>
        </text:list-item>
        <text:list-item>
          <text:p text:style-name="P5"><text:span text:style-name="T1">Participatory development of networks of human rights defenders and campaigns to highlight widespread violations of workers’ human rights (security, personhood) </text:span> </text:p>
        </text:list-item>
      </text:list>
      <text:p text:style-name="P3"> </text:p>
      <text:p text:style-name="P2"><text:span text:style-name="T2">Proposed programming must be responsive to immediate needs on the ground, must be in line with the U.S. Government’s democracy, governance, and human rights goals in Bangladesh, and should contribute to and support Bangladesh’s efforts to strengthen democracy, governance, and human rights in the country.  Helpful resources for applicants include the annual Bangladesh Human Rights Report (</text:span><text:a xlink:type="simple" xlink:href="https://www.state.gov/wp-content/uploads/2020/02/BANGLADESH-2019-HUMAN-RIGHTS-REPORT-1.pdf" office:target-frame-name="_blank" xlink:show="new" text:style-name="Internet_20_link" text:visited-style-name="Visited_20_Internet_20_Link">https://www.state.gov/wp-content/uploads/2020/02/BANGLADESH-2019-HUMAN-RIGHTS-REPORT-1.pdf</text:a><text:span text:style-name="T2">) and DOL’s Worst Forms of Child Labor report and International Religious Freedom Report (</text:span><text:a xlink:type="simple" xlink:href="http://www.state.gov/j/drl/rls/irf/religiousfreedom/" office:target-frame-name="_blank" xlink:show="new" text:style-name="Internet_20_link" text:visited-style-name="Visited_20_Internet_20_Link">http://www.state.gov/j/drl/rls/irf/religiousfreedom/</text:a><text:span text:style-name="T2">).</text:span><text:span text:style-name="T4">  </text:span></text:p>
      <text:p text:style-name="P3"> </text:p>
      <text:p text:style-name="P3"><text:span text:style-name="T1">All programs</text:span> <text:span text:style-name="T1">should aim to have impact that leads to reforms and should have the potential for sustainability beyond DRL resources.  DRL’s preference is to avoid duplicating past efforts by supporting new and creative approaches.  This does not exclude from consideration projects that improve upon or expand existing successful projects in a new and complementary way.  Programs should seek to include groups that can bring perspectives based on their religion, gender, disability, race, ethnicity, and/or sexual orientation and gender identity.  Programs should be demand-driven and locally led to the extent possible.  DRL requires all programs</text:span> <text:span text:style-name="T1">to be non-discriminatory and expects implementers to include strategies for integration of individuals/organizations regardless of religion, gender, disability, race, ethnicity, and/or sexual orientation and gender identity. </text:span> </text:p>
      <text:p text:style-name="P3"> </text:p>
      <text:p text:style-name="P3"><text:span text:style-name="T1">Competitive proposals may also include a summary budget and budget narrative for 6 additional months following the proposed period of performance, indicated above.  This information should indicate what objective(s) and/or activities could be accomplished with additional time and/or funds </text:span><text:soft-page-break/><text:span text:style-name="T1">beyond the proposed period of performance.</text:span> <text:line-break/> </text:p>
      <text:p text:style-name="P3"><text:span text:style-name="T1">Where appropriate, competitive proposals may include: </text:span> </text:p>
      <text:list xml:id="list2581562773" text:style-name="L3">
        <text:list-item>
          <text:p text:style-name="P6"><text:span text:style-name="T1">Opportunities for beneficiaries to apply their new knowledge and skills in practical efforts;</text:span> </text:p>
        </text:list-item>
        <text:list-item>
          <text:p text:style-name="P6"><text:span text:style-name="T1">Solicitation of feedback and suggestions from beneficiaries when developing activities in order to strengthen the sustainability of programs and participant ownership of project outcomes;</text:span> </text:p>
        </text:list-item>
        <text:list-item>
          <text:p text:style-name="P6"><text:span text:style-name="T1">Input from participants on sustainability plans and systematic review of the plans throughout the life of the project,</text:span> <text:span text:style-name="T1">with adjustments made as necessary;</text:span> </text:p>
        </text:list-item>
        <text:list-item>
          <text:p text:style-name="P6"><text:span text:style-name="T1">Inclusion of vulnerable populations;</text:span>   </text:p>
        </text:list-item>
        <text:list-item>
          <text:p text:style-name="P6"><text:span text:style-name="T1">Joint identification and definition of key concepts with relevant stakeholders and stakeholder input into project activities;</text:span> </text:p>
        </text:list-item>
      </text:list>
      <text:list xml:id="list2386992581" text:style-name="L4">
        <text:list-item>
          <text:p text:style-name="P7"><text:span text:style-name="T1">Systematic follow up with beneficiaries at specific intervals after the completion of activities to track how beneficiaries are retaining new knowledge as well as applying their new skills.</text:span> </text:p>
        </text:list-item>
      </text:list>
      <text:p text:style-name="P3"> </text:p>
      <text:p text:style-name="P3"><text:span text:style-name="T1">Activities that are not</text:span> <text:span text:style-name="T1">typically allowed include, but are not limited to:</text:span>  </text:p>
      <text:list xml:id="list3805487316" text:style-name="L5">
        <text:list-item>
          <text:p text:style-name="P8"><text:span text:style-name="T1">The provision of humanitarian assistance;</text:span> </text:p>
        </text:list-item>
        <text:list-item>
          <text:p text:style-name="P8"><text:span text:style-name="T1">English language instruction;</text:span> </text:p>
        </text:list-item>
      </text:list>
      <text:list xml:id="list1484494107" text:style-name="L6">
        <text:list-item>
          <text:p text:style-name="P9"><text:span text:style-name="T1">Development of high-tech computer or communications software and/or hardware; </text:span> </text:p>
        </text:list-item>
        <text:list-item>
          <text:p text:style-name="P9"><text:span text:style-name="T1">Purely academic exchanges or fellowships; </text:span> </text:p>
        </text:list-item>
        <text:list-item>
          <text:p text:style-name="P9"><text:span text:style-name="T1">External exchanges or fellowships lasting longer than six months; </text:span> </text:p>
        </text:list-item>
        <text:list-item>
          <text:p text:style-name="P9"><text:span text:style-name="T1">Off-shore activities that are not clearly linked to in-country initiatives and impact or</text:span> <text:span text:style-name="T1">are not necessary per security concerns;</text:span> </text:p>
        </text:list-item>
        <text:list-item>
          <text:p text:style-name="P9"><text:span text:style-name="T1">Theoretical explorations of human rights or democracy issues, including projects aimed primarily at research and evaluation that do not incorporate training or capacity-building for local civil society; </text:span> </text:p>
        </text:list-item>
      </text:list>
      <text:list xml:id="list1394321105" text:style-name="L7">
        <text:list-item>
          <text:p text:style-name="P10"><text:span text:style-name="T1">Micro-loans or similar small business development initiatives;</text:span> </text:p>
        </text:list-item>
        <text:list-item>
          <text:p text:style-name="P10"><text:span text:style-name="T1">Initiatives directed towards a diaspora community rather than current residents of targeted countries.</text:span> </text:p>
        </text:list-item>
      </text:list>
      <text:p text:style-name="P3"> </text:p>
      <text:p text:style-name="P3"><text:span text:style-name="T1">This notice is subject to availability of funding.</text:span> </text:p>
      <text:p text:style-name="P3"> </text:p>
      <text:p text:style-name="P3"> </text:p>
      <text:p text:style-name="P3"><text:span text:style-name="T1">B. Federal Award Information </text:span> </text:p>
      <text:p text:style-name="P3"> </text:p>
      <text:p text:style-name="P3"><text:span text:style-name="T1">Primary organizations can submit 1</text:span> <text:span text:style-name="T1">application</text:span> <text:span text:style-name="T1">in response to the NOFO.  </text:span> </text:p>
      <text:p text:style-name="P3"> </text:p>
      <text:p text:style-name="P43"><text:span text:style-name="T1">The U.S. government may (a) reject any or all applications, (b) accept other than the lowest cost application, (c) accept more than one application, and (d)</text:span> <text:span text:style-name="T1">waive</text:span> <text:span text:style-name="T1">irregularities in applications received.</text:span> </text:p>
      <text:p text:style-name="P43"> </text:p>
      <text:p text:style-name="P44"><text:span text:style-name="T1">The U.S. government may make award(s) on the basis of initial applications received, without discussions or negotiations.  Therefore, each initial application should contain the applicant's best terms from a cost and technical standpoint.  The U.S. government reserves the right (though it is under no obligation to do so), however, to enter into discussions with one or more applicants in order </text:span><text:soft-page-break/><text:span text:style-name="T1">to obtain clarifications, additional detail, or to suggest refinements in the project description, budget, or other aspects of an application.</text:span> </text:p>
      <text:p text:style-name="P3"> </text:p>
      <text:p text:style-name="P3"><text:span text:style-name="T1">DRL anticipates awarding either a grant or cooperative agreement depending on the needs and risk factors of the program.  The final determination</text:span> <text:span text:style-name="T1">on award mechanism will be</text:span> <text:span text:style-name="T1">made by the Grants Officer.  The distinction between grants and cooperative agreements revolves around the existence of “substantial involvement.”  Cooperative agreements require greater Federal government participation in the project.  If a cooperative agreement is awarded, DRL will</text:span> <text:span text:style-name="T1">undertake reasonable and programmatically necessary substantial involvement.  Examples of substantial involvement can include, but</text:span> <text:span text:style-name="T1">are</text:span> <text:span text:style-name="T1">not limited to:  </text:span> </text:p>
      <text:p text:style-name="P3"> </text:p>
      <text:list xml:id="list2003583817" text:style-name="L8">
        <text:list-item>
          <text:p text:style-name="P11"><text:span text:style-name="T1">Active participation or collaboration with the recipient in the implementation of the award.</text:span> </text:p>
        </text:list-item>
        <text:list-item>
          <text:p text:style-name="P11"><text:span text:style-name="T1">Review and approval of one stage of work before another can begin. </text:span> </text:p>
        </text:list-item>
        <text:list-item>
          <text:p text:style-name="P11"><text:span text:style-name="T1">Review and approval of substantive provisions of proposed subawards or contracts</text:span> <text:span text:style-name="T1">beyond existing Federal policy. </text:span> </text:p>
        </text:list-item>
        <text:list-item>
          <text:p text:style-name="P11"><text:span text:style-name="T1">Approval of the recipient’s budget or plan of work prior to the award. </text:span> </text:p>
        </text:list-item>
      </text:list>
      <text:p text:style-name="P3"> </text:p>
      <text:p text:style-name="P3"><text:span text:style-name="T1">The authority for this funding opportunity is found in the Foreign Assistance Act of 1961, as amended (FAA).</text:span> </text:p>
      <text:p text:style-name="P3"> </text:p>
      <text:p text:style-name="P3"><text:span text:style-name="T1">To maximize the impact and sustainability of the award(s) that result from this NOFO, DRL retains the right to execute non-competitive continuation amendment(s).  The total duration of any award, including potential non-competitive continuation amendments, shall not exceed 60 months,</text:span> <text:span text:style-name="T1">or five years.  Any non-competitive continuation is contingent on performance and pending availability of funds.  A non-competitive continuation is not guaranteed and the Department of State reserves the right to exercise or not to exercise this option.</text:span>   </text:p>
      <text:p text:style-name="P45"> </text:p>
      <text:p text:style-name="P3"> </text:p>
      <text:p text:style-name="P3"><text:span text:style-name="T1">C. Eligibility Information</text:span> </text:p>
      <text:p text:style-name="P3"> </text:p>
      <text:p text:style-name="P3"><text:span text:style-name="T1">For application information, please see the proposal submission instructions</text:span> <text:span text:style-name="T1">(PSI)</text:span> <text:span text:style-name="T1">on our website.</text:span> </text:p>
      <text:p text:style-name="P3"> </text:p>
      <text:p text:style-name="P3"><text:span text:style-name="T1">C.1 Eligible Applicants</text:span> </text:p>
      <text:p text:style-name="P3"> </text:p>
      <text:p text:style-name="P3"><text:span text:style-name="T1">DRL welcomes applications from U.S.-based and foreign-based non-profit organizations/nongovernment organizations (NGO) and public international organizations; private, public, or state institutions of higher education; and for-profit organizations or businesses.</text:span>  <text:span text:style-name="T1">DRL’s preference is to work with non-profit entities; however, there may be some occasions when a for-profit entity is best suited.  </text:span> </text:p>
      <text:p text:style-name="P3"> </text:p>
      <text:p text:style-name="P3"><text:span text:style-name="T1">Applications submitted by for-profit entities</text:span> <text:span text:style-name="T1">may be subject to additional review following the panel selection process.  Additionally,</text:span> <text:span text:style-name="T1">the Department of State prohibits profit to for-profit or commercial </text:span><text:soft-page-break/><text:span text:style-name="T1">organizations</text:span> <text:span text:style-name="T1">under its assistance awards.  Profit is defined as any amount in excess of allowable direct and indirect costs.  The allowability of costs incurred by commercial organizations is determined in accordance with the provisions of the Federal Acquisition Regulation (FAR) at 48 CFR 30, Cost Accounting Standards Administration, and 48 CFR 31 Contract Cost Principles and Procedures.</text:span> </text:p>
      <text:p text:style-name="P3"> </text:p>
      <text:p text:style-name="P3"><text:span text:style-name="T1">Please see 2 CFR 200.307 for regulations regarding program income.</text:span> </text:p>
      <text:p text:style-name="P3"> </text:p>
      <text:p text:style-name="P3"><text:span text:style-name="T1">C.2 Cost Sharing or Matching</text:span> </text:p>
      <text:p text:style-name="P3"> </text:p>
      <text:p text:style-name="P3"><text:span text:style-name="T1">Providing cost sharing, matching, or cost participation is not an eligibility</text:span> <text:span text:style-name="T1">factor</text:span> <text:span text:style-name="T1">or requirement</text:span> <text:span text:style-name="T1">for this NOFO, and providing cost share will not result in a more favorable competitive ranking. </text:span> </text:p>
      <text:p text:style-name="P3"> </text:p>
      <text:p text:style-name="P3"><text:span text:style-name="T1">C.3 Other</text:span> </text:p>
      <text:p text:style-name="P3"> </text:p>
      <text:p text:style-name="P3"><text:span text:style-name="T1">Applicants should</text:span> <text:span text:style-name="T1">have existing, or the capacity to develop, active partnerships with thematic or in-country partners, entities,</text:span> <text:span text:style-name="T1">and relevant stakeholders, including private sector partners and NGOs, and have demonstrable experience in administering successful and preferably similar projects.  DRL encourages applications from foreign-based NGOs headquartered in the geographic regions/countries relevant to this NOFO.  Applicants may form consortia</text:span> <text:span text:style-name="T1">in order to bring together organizations with varied expertise to propose a comprehensive program in one proposal. </text:span> <text:span text:style-name="T1">However, one organization should be designated in the proposal as the lead applicant,</text:span> <text:span text:style-name="T1">with the other members designated as sub-award partners.  DRL reserves the right to request additional background information on applicants that do not have previous experience administering federal grant awards, and these applicants may be subject to limited funding on a pilot basis.</text:span> </text:p>
      <text:p text:style-name="P3"> </text:p>
      <text:p text:style-name="P3"><text:span text:style-name="T1">DRL is committed to an anti-discrimination policy in all of its projects and activities.  DRL welcomes applications irrespective of race, ethnicity, color, creed, national origin, gender, sexual orientation, gender identity, disability, or other status.  </text:span> </text:p>
      <text:p text:style-name="P3"> </text:p>
      <text:p text:style-name="P2"><text:span text:style-name="T2">Any applicant listed on the Excluded Parties List System in the </text:span><text:a xlink:type="simple" xlink:href="https://sam.gov/" office:target-frame-name="_blank" xlink:show="new" text:style-name="Internet_20_link" text:visited-style-name="Visited_20_Internet_20_Link">System for Award Management (SAM.gov)</text:a><text:span text:style-name="T4"> </text:span><text:span text:style-name="T2">(www.sam.gov) and/or has a current debt to the U.S. government</text:span><text:span text:style-name="T4"> </text:span><text:span text:style-name="T2">is not eligible to apply for an assistance award in accordance with the OMB guidelines at 2 CFR 180 that implement Executive Orders 12549 (3 CFR,1986 Comp., p. 189) and 12689 (3 CFR,1989 Comp., p. 235), “Debarment and Suspension.”  Additionally,</text:span><text:span text:style-name="T4"> </text:span><text:span text:style-name="T2">no entity</text:span><text:span text:style-name="T4"> </text:span><text:span text:style-name="T2">or person</text:span><text:span text:style-name="T4"> </text:span><text:span text:style-name="T2">listed on the Excluded Parties List System in SAM.gov</text:span><text:span text:style-name="T4"> </text:span><text:span text:style-name="T2">can participate in any activities under an award.  All applicants are strongly encouraged to review the Excluded Parties List System in SAM.gov</text:span><text:span text:style-name="T4"> </text:span><text:span text:style-name="T2">to ensure that no ineligible entity</text:span><text:span text:style-name="T4"> </text:span><text:span text:style-name="T2">or person</text:span><text:span text:style-name="T4"> </text:span><text:span text:style-name="T2">is included</text:span><text:span text:style-name="T4"> </text:span><text:span text:style-name="T2">in their application.</text:span><text:span text:style-name="T4"> </text:span></text:p>
      <text:p text:style-name="P3"> </text:p>
      <text:p text:style-name="P3"> </text:p>
      <text:p text:style-name="P3"><text:span text:style-name="T1">D. Application and Submission Information</text:span> </text:p>
      <text:p text:style-name="P3"> </text:p>
      <text:p text:style-name="P3"><text:span text:style-name="T1">D.1 Address to Request Application Package</text:span> </text:p>
      <text:p text:style-name="P3"><text:soft-page-break/> </text:p>
      <text:p text:style-name="P2"><text:span text:style-name="T2">Applicants can find application forms, kits, or other materials needed to apply on www.grants.gov</text:span><text:span text:style-name="T4"> </text:span><text:span text:style-name="T2">and </text:span><text:a xlink:type="simple" xlink:href="file://washdc.state.sbu/Stateshares/oesdrlpublic$/DRL/Private/PRU/6.%20Office%20Guidance%20&amp;%20Templates/Solicitation%20Templates%20&amp;%20Negotiation%20Rejection%20Letters/Invitation%20letter%20for%20Full%20Proposals/SAM" office:target-frame-name="_blank" xlink:show="new" text:style-name="Internet_20_link" text:visited-style-name="Visited_20_Internet_20_Link">SAM</text:a><text:span text:style-name="T2">S Domestic</text:span><text:span text:style-name="T4"> </text:span><text:span text:style-name="T2">(</text:span><text:a xlink:type="simple" xlink:href="https://mygrants.service-now.com/grants/portal_login.do" office:target-frame-name="_blank" xlink:show="new" text:style-name="Internet_20_link" text:visited-style-name="Visited_20_Internet_20_Link">https://mygrants.servicenowservices.com</text:a><text:span text:style-name="T2">)</text:span><text:span text:style-name="T4"> </text:span><text:span text:style-name="T2">under the announcement</text:span><text:span text:style-name="T4"> </text:span><text:span text:style-name="T2">title “DRL Promoting and Advancing International Labor Rights in Bangladesh,</text:span><text:span text:style-name="T4">” </text:span><text:span text:style-name="T2">funding</text:span><text:span text:style-name="T4"> </text:span><text:span text:style-name="T2">opportunity number </text:span><text:span text:style-name="T4">“</text:span><text:span text:style-name="T2">SFOP0007518.</text:span><text:span text:style-name="T4">”  </text:span><text:span text:style-name="T2">Please contact the DRL point of contact listed in Section G if requesting reasonable accommodations for persons with disabilities or for security reasons.  Please note</text:span><text:span text:style-name="T4"> </text:span><text:span text:style-name="T2">that</text:span><text:span text:style-name="T4"> </text:span><text:span text:style-name="T2">reasonable accommodations do not include deadline extensions.</text:span><text:span text:style-name="T4">   </text:span></text:p>
      <text:p text:style-name="P3"> </text:p>
      <text:p text:style-name="P3"><text:span text:style-name="T1">D.2</text:span> <text:span text:style-name="T1">Content and Form of Application Submission</text:span> </text:p>
      <text:p text:style-name="P3"> </text:p>
      <text:p text:style-name="P3"><text:span text:style-name="T1">For all application documents, please ensure:</text:span> </text:p>
      <text:p text:style-name="P45"> </text:p>
      <text:list xml:id="list1007760851" text:style-name="L9">
        <text:list-item>
          <text:p text:style-name="P12"><text:span text:style-name="T1">All documents are in English and all costs are in U.S. dollars.  If an original document within the application is in another language, an English translation must be provided (please note the Department of State, as indicated in 2 CFR 200.111, requires that English is the official language of all award documents.  If any document is provided in both English and a foreign language, the English language version is the controlling version);</text:span> </text:p>
        </text:list-item>
      </text:list>
      <text:list xml:id="list290554727" text:style-name="L10">
        <text:list-item>
          <text:p text:style-name="P13"><text:span text:style-name="T1">All pages are numbered, including budgets and attachments;</text:span> </text:p>
        </text:list-item>
      </text:list>
      <text:list xml:id="list585654138" text:style-name="L11">
        <text:list-item>
          <text:p text:style-name="P14"><text:span text:style-name="T1">All documents are formatted to 8 ½ x 11 paper; and,</text:span> </text:p>
        </text:list-item>
      </text:list>
      <text:list xml:id="list3455985195" text:style-name="L12">
        <text:list-item>
          <text:p text:style-name="P15"><text:span text:style-name="T1">All documents are single-spaced, 12 point Times New Roman font, with 1-inch margins.  Captions and footnotes may be 10-point</text:span> <text:span text:style-name="T1">Times New Roman font.  Font sizes in charts and tables, including the budget, can be reformatted to fit within 1 page width.</text:span> </text:p>
        </text:list-item>
      </text:list>
      <text:p text:style-name="P3"> </text:p>
      <text:p text:style-name="P3"><text:span text:style-name="T1">D.2.1 Application Requirements</text:span> </text:p>
      <text:p text:style-name="P3"> </text:p>
      <text:p text:style-name="P3"><text:span text:style-name="T1">Complete applications must</text:span> <text:span text:style-name="T1">include the following:</text:span> </text:p>
      <text:p text:style-name="P3">  </text:p>
      <text:list xml:id="list2737192230" text:style-name="L13">
        <text:list-item>
          <text:p text:style-name="P16"><text:span text:style-name="T1">Completed and signed SF-424,</text:span> <text:span text:style-name="T1">SF-424A, and SF-424B</text:span> <text:span text:style-name="T1">forms. </text:span> <text:span text:style-name="T1">Please see SF-424 instructions</text:span> <text:span text:style-name="T1">in Section 2B</text:span> <text:span text:style-name="T1">of the PSI.</text:span> <text:line-break/> </text:p>
        </text:list-item>
      </text:list>
      <text:list xml:id="list640617050" text:style-name="L14">
        <text:list-item>
          <text:p text:style-name="P17"><text:span text:style-name="T1">If your organization engages in</text:span> <text:span text:style-name="T1">lobbying the U.S. government,</text:span> <text:span text:style-name="T1">including</text:span> <text:span text:style-name="T1">Congress, or pays another</text:span> <text:span text:style-name="T1">entity to lobby on your behalf, the SF-LLL</text:span> “<text:span text:style-name="T1">Disclosure of Lobbying Activities” form is also required (only if applicable).  Please see SF-LLL guidance in Section 2B</text:span> <text:span text:style-name="T1">of the PSI. </text:span> <text:line-break/> </text:p>
        </text:list-item>
      </text:list>
      <text:list xml:id="list3176413892" text:style-name="L15">
        <text:list-item>
          <text:p text:style-name="P18"><text:span text:style-name="T1">Cover Page</text:span> <text:span text:style-name="T1">(not to exceed one (1)</text:span> <text:span text:style-name="T1">page, preferably as a Word Document) that includes a table with the organization name, project title, target country/countries, project synopsis, and name and contact information for the application’s main point of contact. </text:span> <text:span text:style-name="T1">Please see Cover Page</text:span> <text:span text:style-name="T1">Section 2C of the PSI</text:span> <text:span text:style-name="T1">for a template and more details. </text:span> <text:line-break/> </text:p>
        </text:list-item>
      </text:list>
      <text:list xml:id="list733634278" text:style-name="L16">
        <text:list-item>
          <text:p text:style-name="P19"><text:span text:style-name="T1">Executive Summary</text:span> <text:span text:style-name="T1">(not to exceed one (1)</text:span> <text:span text:style-name="T1">page, preferably as a Word Document) that outlines project goals, objectives, activities, etc.</text:span> </text:p>
        </text:list-item>
      </text:list>
      <text:list xml:id="list3581969596" text:style-name="L17">
        <text:list-item>
          <text:p text:style-name="P46"><text:soft-page-break/><text:span text:style-name="T1">The Executive Summary</text:span> <text:span text:style-name="T1">should include a brief section that explicitly states (1) the problem statement addressed by the project, (2) research-based evidence justifying the unique project approach, and (3) quantifiable project outcomes and impacts.</text:span> </text:p>
        </text:list-item>
      </text:list>
      <text:list xml:id="list3238552167" text:style-name="L18">
        <text:list-item>
          <text:p text:style-name="P20"><text:span text:style-name="T1">Table of Contents</text:span> <text:span text:style-name="T1">(not to exceed one (1)</text:span> <text:span text:style-name="T1">page, preferably as a Word Document) listing all documents and attachments with page numbers. </text:span> <text:line-break/> </text:p>
        </text:list-item>
      </text:list>
      <text:list xml:id="list541855044" text:style-name="L19">
        <text:list-item>
          <text:p text:style-name="P21"><text:span text:style-name="T1">Proposal Narrative</text:span> <text:span text:style-name="T1">(not to exceed ten (10)</text:span> <text:span text:style-name="T1">pages, preferably as a Word Document).  Please note the ten-page</text:span> <text:span text:style-name="T1">limit does not include</text:span> <text:span text:style-name="T1">the Cover Page, Executive Summary, Table of Contents, Attachments, Detailed Budget, Budget Narrative, Audit, or NICRA.  Applicants are encouraged to combine multiple documents in a single Word Document or PDF (i.e. Cover Page, Table of Contents, Executive Summary, and Proposal Narrative in one file).  Please see Proposal Narrative Guidelines in Section 2F of the PSI</text:span> <text:span text:style-name="T1">for more details.</text:span>  </text:p>
        </text:list-item>
      </text:list>
      <text:list xml:id="list1541961817" text:style-name="L20">
        <text:list-item>
          <text:p text:style-name="P47"><text:span text:style-name="T1">The</text:span> <text:span text:style-name="T1">Proposal Narrative should demonstrate</text:span> <text:span text:style-name="T1">the Applicant’s commitment to ensuring the participation of all people</text:span> <text:span text:style-name="T1">as a strategy for implementation.  Please integrate inclusion strategies in all sections of the Proposal Narrative</text:span> <text:span text:style-name="T1">to enhance programmatic impact. </text:span> </text:p>
        </text:list-item>
      </text:list>
      <text:list xml:id="list2934915839" text:style-name="L21">
        <text:list-item>
          <text:p text:style-name="P22"><text:span text:style-name="T1">Budget</text:span> <text:span text:style-name="T1">(preferably as an Excel workbook) that includes three (3) columns containing the request to DRL, any cost sharing contribution, and the total budget.  A summary budget should also be included using the OMB-approved budget categories (see SF-424A as a sample) in a separate tab.  Costs must be in U.S. dollars.  Detailed line-item budgets for subgrantees should be included as</text:span> <text:span text:style-name="T1">additional tabs within the Excel workbook (if available at the time of submission). </text:span> <text:span text:style-name="T1">Please see Budget Guidelines</text:span> <text:span text:style-name="T1">Section 2G</text:span> <text:span text:style-name="T1">of the PSI</text:span> <text:span text:style-name="T1">for more information.</text:span> </text:p>
        </text:list-item>
      </text:list>
      <text:list xml:id="list705740126" text:style-name="L22">
        <text:list-item>
          <text:p text:style-name="P48"><text:span text:style-name="T1">The</text:span> <text:span text:style-name="T1">programming approach should be dedicated to strengthening inclusive societies as a necessary pillar of strong democracies. </text:span> <text:span text:style-name="T1">Please include costs</text:span> <text:span text:style-name="T1">associated with this commitment in the budget and budget narrative.</text:span> </text:p>
        </text:list-item>
      </text:list>
      <text:list xml:id="list270192475" text:style-name="L23">
        <text:list-item>
          <text:p text:style-name="P49"><text:span text:style-name="T1">Competitive proposals may include a summary budget for 6 additional months following the proposed period of performance.</text:span> </text:p>
        </text:list-item>
      </text:list>
      <text:p text:style-name="P3"> </text:p>
      <text:list xml:id="list2774811038" text:style-name="L24">
        <text:list-item>
          <text:p text:style-name="P23"><text:span text:style-name="T1">Budget Narrative</text:span> <text:span text:style-name="T1">(preferably as a Word Document) that includes substantive explanations and justifications for each line item</text:span> <text:span text:style-name="T1">in the detailed budget spreadsheet, as well as the source and a description of all cost-share offered.  Please see Budget Guidelines</text:span> <text:span text:style-name="T1">Section 2G</text:span> <text:span text:style-name="T1">of the PSI</text:span> <text:span text:style-name="T1">for more information.</text:span> </text:p>
        </text:list-item>
      </text:list>
      <text:list xml:id="list289411015" text:style-name="L25">
        <text:list-item>
          <text:p text:style-name="P50"><text:span text:style-name="T1">Competitive proposals may include a summary budget narrative for 6 additional months following the proposed period of performance.</text:span> <text:line-break/> </text:p>
        </text:list-item>
      </text:list>
      <text:list xml:id="list1612873256" text:style-name="L26">
        <text:list-item>
          <text:p text:style-name="P24"><text:span text:style-name="T1">Your organization’s most recent audit, if applicable. </text:span> <text:span text:style-name="T1">This should be a single audit,</text:span> <text:span text:style-name="T1">program-specific audit,</text:span> <text:span text:style-name="T1">or other audit</text:span> <text:span text:style-name="T1">in accordance with Generally Accepted Government Auditing Standards (GAGAS).  Please see Audit</text:span> <text:span text:style-name="T1">Section 2H</text:span> <text:span text:style-name="T1">of the PSI</text:span> <text:span text:style-name="T1">for more information.</text:span> <text:line-break/> </text:p>
        </text:list-item>
      </text:list>
      <text:list xml:id="list1593211420" text:style-name="L27">
        <text:list-item>
          <text:p text:style-name="P25"><text:span text:style-name="T1">Logic Model</text:span> <text:span text:style-name="T1">(preferably as a Word Document). </text:span> <text:span text:style-name="T1">Please see Logic Model</text:span> <text:span text:style-name="T1">Section 2I</text:span> <text:span text:style-name="T1">of the PSI</text:span> <text:span text:style-name="T1">for more information.</text:span> <text:line-break/> </text:p>
        </text:list-item>
      </text:list>
      <text:list xml:id="list2092814461" text:style-name="L28">
        <text:list-item>
          <text:p text:style-name="P26"><text:soft-page-break/><text:span text:style-name="T1">Monitoring and Evaluation Narrative</text:span> <text:span text:style-name="T1">(not to exceed four</text:span> <text:span text:style-name="T1">(4)</text:span> <text:span text:style-name="T1">pages, preferably as a Word Document). </text:span> <text:span text:style-name="T1">Please see Monitoring and Evaluation Narrative</text:span> <text:span text:style-name="T1">Section 2J</text:span> <text:span text:style-name="T1">of the PSI</text:span> <text:span text:style-name="T1">for more information.</text:span>  </text:p>
        </text:list-item>
      </text:list>
      <text:list xml:id="list2810087313" text:style-name="L29">
        <text:list-item>
          <text:p text:style-name="P51"><text:span text:style-name="T1">As stated within the DRL Guide to Program Monitoring and Evaluation (p. 6): DRL strongly encourages applicants to consider whether their monitoring and evaluation systems are utilizing human rights-based approaches, applying a gender and equity lens, or include the participation of sub-grantees and project participants.  Within the Monitoring and Evaluation Narrative, applicants should demonstrate their commitment to inclusive strategies and consider whether evaluation design, data collection, analysis, reporting and learning are conducted in an ethical and responsible way with all project participants (e.g. direct beneficiaries, sub-grantees).  Applicants should still make adequate provisions to protect the privacy of human subjects when collecting data from individuals. For instance, when collecting data from project participants, consider whether your organization will have the necessary informed consent forms, confidentiality agreements, and data security protocols.</text:span> </text:p>
        </text:list-item>
      </text:list>
      <text:list xml:id="list1697297558" text:style-name="L30">
        <text:list-item>
          <text:p text:style-name="P27"><text:span text:style-name="T1">Monitoring and Evaluation Plan</text:span> <text:span text:style-name="T1">(preferably as a Word</text:span> <text:span text:style-name="T1">Document</text:span> <text:span text:style-name="T1">or Excel Sheet). </text:span> <text:span text:style-name="T1">Please see Monitoring and Evaluation Plan</text:span> <text:span text:style-name="T1">Section 2J</text:span> <text:span text:style-name="T1">of the PSI</text:span> <text:span text:style-name="T1">for more information.  </text:span> <text:line-break/> </text:p>
        </text:list-item>
      </text:list>
      <text:list xml:id="list363047072" text:style-name="L31">
        <text:list-item>
          <text:p text:style-name="P28"><text:span text:style-name="T1">Risk Analysis</text:span> <text:span text:style-name="T1">(preferably as a Word Document). </text:span> <text:span text:style-name="T1">Please see Risk Analysis</text:span> <text:span text:style-name="T1">Section 2K</text:span> <text:span text:style-name="T1">of the PSI</text:span> <text:span text:style-name="T1">for more information.</text:span> <text:line-break/> </text:p>
        </text:list-item>
      </text:list>
      <text:list xml:id="list2171738670" text:style-name="L32">
        <text:list-item>
          <text:p text:style-name="P29"><text:span text:style-name="T1">Key Personnel</text:span> <text:span text:style-name="T1">(not to exceed two</text:span> <text:span text:style-name="T1">(2)</text:span> <text:span text:style-name="T1">pages, preferably as a Word Document).</text:span>  <text:span text:style-name="T1">Please include short bios that highlight relevant professional experience. </text:span> <text:span text:style-name="T1">Given the limited space, CVs are not recommended for submission.</text:span> <text:line-break/> </text:p>
        </text:list-item>
      </text:list>
      <text:list xml:id="list2305367129" text:style-name="L33">
        <text:list-item>
          <text:p text:style-name="P30"><text:span text:style-name="T1">Timeline</text:span> <text:span text:style-name="T1">(not to exceed one (1)</text:span> <text:span text:style-name="T1">page, preferably as a Word</text:span> <text:span text:style-name="T1">Document</text:span> <text:span text:style-name="T1">or Excel Sheet).</text:span>  <text:span text:style-name="T1">The timeline of the overall proposal should include activities, evaluation efforts, and program closeout.</text:span> <text:line-break/> </text:p>
        </text:list-item>
      </text:list>
      <text:list xml:id="list3912539965" text:style-name="L34">
        <text:list-item>
          <text:p text:style-name="P31"><text:span text:style-name="T1">Gender Analysis</text:span> <text:span text:style-name="T1">(not to exceed five (5) pages, preferably as a Word Document) that identifies and examines the relevance of gender norms and power relations in target countries and addresses how the organization will account for these dynamics throughout program design and implementation.  The analysis should consider institutional practices and barriers, cultural norms, gender roles, access to and control over assets and resources, and patterns of decision-making.  In conflict settings, the gender analysis should examine how gender norms interact with other factors to drive or mitigate conflict, the differential impact of conflict on women and men, and an understanding of the roles of women and men in conflict, peacebuilding, and transitional processes.  A set of guiding questions can be found in Section L of the PSI.</text:span> </text:p>
        </text:list-item>
      </text:list>
      <text:p text:style-name="P3"> </text:p>
      <text:list xml:id="list2330712460" text:style-name="L35">
        <text:list-item>
          <text:p text:style-name="P32"><text:span text:style-name="T1">Contingency Plan</text:span> <text:span text:style-name="T1">for proposed activities should the originally planned activities not be able to be implemented.  The contingency plan should be submitted as an additional annex.  Applicants should demonstrate consideration of the risks identified in the submitted risk assessment and include specific alternative activities or locations as part of the contingency plan.  Any proposed “plan” must comply with 2CFR200.433 – Contingency provisions.  Plans must not include unallocable or unallowable </text:span><text:soft-page-break/><text:span text:style-name="T1">expenses, and must not result in a larger Total Award Value than the identified as the “competition ceiling.”  DRL requires prior approval by the Grants Officer of the “plan” before any activities can take place, or costs can be incurred against the “plan.”</text:span> </text:p>
        </text:list-item>
      </text:list>
      <text:p text:style-name="P52"> </text:p>
      <text:p text:style-name="P3"><text:span text:style-name="T1">Applications that do not include the elements listed above will be deemed technically ineligible.  </text:span> </text:p>
      <text:p text:style-name="P3"><text:span text:style-name="T1">D.2.2 Additional Application Documents</text:span> </text:p>
      <text:p text:style-name="P3"> </text:p>
      <text:p text:style-name="P3"><text:span text:style-name="T1">Strong applications will also contain the following: </text:span> </text:p>
      <text:p text:style-name="P3"> </text:p>
      <text:list xml:id="list1747047545" text:style-name="L36">
        <text:list-item>
          <text:p text:style-name="P33"><text:span text:style-name="T1">Individual Letters of Support and/or</text:span> <text:span text:style-name="T1">Memorandum of Understanding.</text:span>  <text:span text:style-name="T1">Letters</text:span> <text:span text:style-name="T1">of support and MOUs must be specific to the project implementation (e.g. from proposed partners or sub-award recipients) and will not count towards the page limit.</text:span> </text:p>
        </text:list-item>
      </text:list>
      <text:p text:style-name="P3"> </text:p>
      <text:p text:style-name="P2"><text:span text:style-name="T2">Please refer to the Proposal Submission Instructions on DRL’s website</text:span><text:span text:style-name="T4"> </text:span><text:span text:style-name="T2">for detailed guidance on the documents above:</text:span><text:span text:style-name="T4">  </text:span><text:a xlink:type="simple" xlink:href="https://www.state.gov/bureau-of-democracy-human-rights-and-labor/programs-and-grants/" office:target-frame-name="_blank" xlink:show="new" text:style-name="Internet_20_link" text:visited-style-name="Visited_20_Internet_20_Link">https://www.state.gov/bureau-of-democracy-human-rights-and-labor/programs-and-grants/</text:a><text:span text:style-name="T2">.</text:span><text:span text:style-name="T4">  </text:span><text:span text:style-name="T2">For an application checklist and sample templates</text:span><text:span text:style-name="T4"> </text:span><text:span text:style-name="T2">please see the Resources page on DRL’s website:</text:span><text:span text:style-name="T4">  </text:span><text:a xlink:type="simple" xlink:href="https://www.state.gov/resources-for-programs-and-grants/" office:target-frame-name="_blank" xlink:show="new" text:style-name="Internet_20_link" text:visited-style-name="Visited_20_Internet_20_Link">https://www.state.gov/resources-for-programs-and-grants/</text:a><text:span text:style-name="T2">.  The sample templates provided on the DRL website are suggested, but not mandatory.</text:span><text:span text:style-name="T4"> </text:span></text:p>
      <text:p text:style-name="P3"> </text:p>
      <text:p text:style-name="P3"><text:span text:style-name="T1">DRL reserves the right to request additional documents not included in this NOFO.  Additionally, to ensure that all applications receive a balanced evaluation, the DRL</text:span> <text:span text:style-name="T1">Review</text:span> <text:span text:style-name="T1">Panel will review from the first page of each section up to the page limit and no further.  </text:span> </text:p>
      <text:p text:style-name="P3"> </text:p>
      <text:p text:style-name="P3"><text:span text:style-name="T1">Note:  If ultimately provided with a notification of</text:span> <text:span text:style-name="T1">non-binding</text:span> <text:span text:style-name="T1">intent to make a Federal award, applicants typically have two to three weeks to provide additional information and documents requested in the notification of intent.  The deadlines may vary in each notification of intent and applicants must adhere to the stated deadline in the notification of intent.</text:span> </text:p>
      <text:p text:style-name="P3">  </text:p>
      <text:p text:style-name="P3"><text:span text:style-name="T1">D.2.3 Additional Information Requested</text:span> <text:span text:style-name="T1">For Those Receiving Notification of Intent</text:span> </text:p>
      <text:p text:style-name="P3"> </text:p>
      <text:p text:style-name="P3"><text:span text:style-name="T1">Successful applicants must submit after notification of intent to make a Federal award, but prior to issuance of a Federal award:</text:span> </text:p>
      <text:p text:style-name="P3">  </text:p>
      <text:list xml:id="list3224974861" text:style-name="L37">
        <text:list-item>
          <text:p text:style-name="P34"><text:span text:style-name="T1">Written responses and revised application documents addressing conditions and recommendations from the DRL Review Panel;</text:span> </text:p>
        </text:list-item>
        <text:list-item>
          <text:p text:style-name="P34"><text:span text:style-name="T1">If your organization has a NICRA and includes NICRA charges in the budget, your latest NICRA as a PDF file;</text:span>  </text:p>
        </text:list-item>
      </text:list>
      <text:list xml:id="list3355523983" text:style-name="L38">
        <text:list-item>
          <text:p text:style-name="P35"><text:span text:style-name="T1">Completion of the Department’s Financial Management Survey, if receiving DRL funding for the first time;</text:span> </text:p>
        </text:list-item>
        <text:list-item>
          <text:p text:style-name="P35"><text:span text:style-name="T1">Submission of required documents to register in the Payment Management System managed by the Department of Health and Human Services, if receiving DRL funding for the first time (unless an exemption is provided);</text:span>  </text:p>
        </text:list-item>
        <text:list-item>
          <text:p text:style-name="P35"><text:soft-page-break/><text:span text:style-name="T1">Other requested information or documents included in the notification of intent to make a Federal award or subsequent communications prior to issuance of a Federal award;</text:span> </text:p>
        </text:list-item>
        <text:list-item>
          <text:p text:style-name="P35"><text:span text:style-name="T1">Applicants who submit their applications through Grants.gov will be required to create a SAMS Domestic account in order to accept the final award.  Accounts must be logged in to every 60 in order to maintain an active account.</text:span> </text:p>
        </text:list-item>
      </text:list>
      <text:p text:style-name="P3"> </text:p>
      <text:p text:style-name="P3"><text:span text:style-name="T1">D.3 Unique Entity Identifier and System for Award Management (SAM)</text:span> </text:p>
      <text:p text:style-name="P3"> </text:p>
      <text:p text:style-name="P3"><text:span text:style-name="T1">All prime organizations, whether based in the United States or in another country, must have a Unique Entity Identifier (UEI), formerly referred to as DUNS, and an active registration with the SAM.gov</text:span> <text:span text:style-name="T1">before submitting an application.  DRL may not</text:span> <text:span text:style-name="T1">review applications from or make awards to applicants that have not completed all applicable UEI and SAM.gov</text:span> <text:span text:style-name="T1">requirements.  A UEI is one of the data elements mandated by Public Law 109-282, the Federal Funding Accountability and Transparency Act (FFATA), for all Federal awards.</text:span>   </text:p>
      <text:p text:style-name="P3"> </text:p>
      <text:p text:style-name="P3"><text:span text:style-name="T1">The 2 CFR 200 requires that subgrantees obtain a UEI number.  Please note the UEI for subgrantees</text:span> <text:span text:style-name="T1">is not required at the time of application but will be required before the award is processed and/or directed to a subgrantee.</text:span>  </text:p>
      <text:p text:style-name="P3">  </text:p>
      <text:p text:style-name="P3"><text:span text:style-name="T1">Note: </text:span> <text:span text:style-name="T1">The process of obtaining a SAM.gov registration may take anywhere from 4-8 weeks.  Please begin your registration as early as possible.</text:span> </text:p>
      <text:p text:style-name="P3">  </text:p>
      <text:list xml:id="list2979807588" text:style-name="L39">
        <text:list-item>
          <text:p text:style-name="P36"><text:span text:style-name="T1">If you are based</text:span> <text:span text:style-name="T1">in the United States</text:span> <text:span text:style-name="T1">or pay employees within the United States, prior to registering in SAM.gov</text:span> <text:span text:style-name="T1">you will need an Employer Identification Number (EIN) from the Internal Revenue Service (IRS) and a Commercial and Government Entity (CAGE) code. </text:span> </text:p>
        </text:list-item>
      </text:list>
      <text:p text:style-name="P3"> </text:p>
      <text:list xml:id="list1567752172" text:style-name="L40">
        <text:list-item>
          <text:p text:style-name="P37"><text:span text:style-name="T1">If you are based outside of the United States</text:span> <text:span text:style-name="T1">and do not pay employees within the United States, you do not need an EIN from the IRS.  However, you will need a NATO CAGE (NCAGE) code before you can have an active registration in SAM.gov. </text:span> </text:p>
        </text:list-item>
      </text:list>
      <text:p text:style-name="P3"> </text:p>
      <text:p text:style-name="P3"><text:span text:style-name="T1">All prime organizations must also continue to maintain active SAM.gov</text:span> <text:span text:style-name="T1">registration with current information at all times during which they have an active Federal award or application under consideration by a Federal award agency.  SAM.gov</text:span> <text:span text:style-name="T1">requires all entities to renew their registration once a year in order to maintain an active registration status in SAM.  It is the responsibility of the applicant to ensure it has an active registration in SAM.gov</text:span> <text:span text:style-name="T1">and to maintain that active registration.  If an applicant has not fully complied with the requirements at the time of application,</text:span> <text:span text:style-name="T1">the applicant may be deemed technically ineligible</text:span> <text:span text:style-name="T1">to receive an award and use that determination as a basis for making an award to another applicant.</text:span> </text:p>
      <text:p text:style-name="P3"> </text:p>
      <text:p text:style-name="P2"><text:span text:style-name="T2">For further guidance on the registration process, please see the SAM.gov Registration Guide on DRL’s website:</text:span><text:span text:style-name="T4">  </text:span><text:a xlink:type="simple" xlink:href="https://www.state.gov/resources-for-programs-and-grants/" office:target-frame-name="_blank" xlink:show="new" text:style-name="Internet_20_link" text:visited-style-name="Visited_20_Internet_20_Link">https://www.state.gov/resources-for-programs-and-grants/</text:a><text:span text:style-name="T2">.  Please refer to 2 CFR 25.200 for additional information.</text:span><text:span text:style-name="T4">  </text:span><text:span text:style-name="T2">Also, please refer to Section D.5</text:span><text:span text:style-name="T4"> </text:span><text:span text:style-name="T2">- Funding Restriction</text:span><text:span text:style-name="T4"> </text:span><text:span text:style-name="T2">of the NOFO.</text:span><text:span text:style-name="T4"> </text:span></text:p>
      <text:p text:style-name="P3"><text:soft-page-break/> </text:p>
      <text:p text:style-name="P3"><text:span text:style-name="T1">Note: </text:span> <text:span text:style-name="T1">SAM.gov is not the same as SAMS Domestic. </text:span> <text:span text:style-name="T1">It is free to register in</text:span> <text:span text:style-name="T1">both systems, but the registration processes are different.  </text:span> </text:p>
      <text:p text:style-name="P3"> </text:p>
      <text:p text:style-name="P3"><text:span text:style-name="T1">In October 2017, new information</text:span> <text:span text:style-name="T1">was added</text:span> <text:span text:style-name="T1">to the www.SAM.gov website to help international registrations, including “Quick Start Guide for International Registrations” and “Helpful Hints.”</text:span>  <text:span text:style-name="T1">Navigate to SAM.gov, click HELP in the top navigation bar, then click International Registrants in the left navigation panel.</text:span>  <text:span text:style-name="T1">Please note, guidance on SAM.gov and the guidance on GSA’s website about requirement for registering in SAM.gov is subject to change.  Applicants should review the website for the most up-to-date guidance.</text:span> </text:p>
      <text:p text:style-name="P3"> </text:p>
      <text:p text:style-name="P3"><text:span text:style-name="T1">D.3.1 Exemptions</text:span> </text:p>
      <text:p text:style-name="P3"> </text:p>
      <text:p text:style-name="P3"><text:span text:style-name="T1">An exemption from these requirements may be permitted on a case-by-case basis if:</text:span> </text:p>
      <text:p text:style-name="P3">  </text:p>
      <text:list xml:id="list1077208877" text:style-name="L41">
        <text:list-item>
          <text:p text:style-name="P38"><text:span text:style-name="T1">An applicant’s identity must be protected due to potential endangerment of their mission, their organization’s status, their employees, or individuals being served by the applicant.</text:span>  </text:p>
        </text:list-item>
      </text:list>
      <text:p text:style-name="P3"> </text:p>
      <text:p text:style-name="P3"><text:span text:style-name="T1">** Organizations requesting exemption from UEI or SAM.gov requirements must email the point of contact listed in the NOFO at least two weeks prior to the deadline in the NOFO providing a justification of their request.  Approval for a SAM.gov exemption must come from the warranted Grant Officer before the application can be deemed eligible for review. **</text:span> </text:p>
      <text:p text:style-name="P3"> </text:p>
      <text:p text:style-name="P3"><text:span text:style-name="T1">Note:  Foreign organizations will be required to register with the NATO Support Agency (NSPA) to receive a NCAGE code in order to register in SAM.gov.  NSPA will forward your registration request to the applicable National Codification Bureau (NCB) if your organization is located in a NATO or Tier 2 Sponsored Non-NATO Nation.  As of September 2020, NATO nations included Albania, Belgium, Bulgaria, Canada, Croatia, Czech Republic, Denmark, Estonia, France, Germany, Greece, Hungary, Iceland, Italy, Latvia, Lithuania, Luxembourg, Montenegro, Netherlands, North Macedonia, Norway, Poland, Portugal, Romania, Slovakia, Slovenia, Spain, Turkey, United Kingdom, and the United States of America.  As of October 2019, Tier 2 nations included Argentina, Australia, Austria, Brazil, Colombia, Finland, India, Indonesia, Israel, Republic of Korea, Malaysia, Morocco, New Zealand, Serbia, Singapore, Sweden, Ukraine, and United Arab Emirates.</text:span>   </text:p>
      <text:p text:style-name="P3"> </text:p>
      <text:p text:style-name="P3"><text:span text:style-name="T1">NSPA and/or the appropriate NCB forwards all NCAGE code information to all Allied Committee 135 (AC/135) nations, which as of October 2019 also included Afghanistan, Belarus, Bosnia &amp; Herzegovina, Brunei Darussalam, Chile, Egypt, Georgia, Japan, Jordan, Oman, Peru, Qatar, Saudi Arabia, South Africa, and Thailand.  All organizations are strongly advised to take this into consideration when assessing whether registration may result in possible endangerment.</text:span> </text:p>
      <text:p text:style-name="P3"> </text:p>
      <text:p text:style-name="P3"><text:span text:style-name="T1">D.4 Submission Dates and Times  </text:span> </text:p>
      <text:p text:style-name="P3"> </text:p>
      <text:p text:style-name="P2"><text:soft-page-break/><text:span text:style-name="T2">Applications are due no later than</text:span><text:span text:style-name="T4"> </text:span><text:span text:style-name="T2">11:59</text:span><text:span text:style-name="T4"> </text:span><text:span text:style-name="T2">PM</text:span><text:span text:style-name="T4"> </text:span><text:span text:style-name="T2">Eastern Standard Time (EST), on Tuesday, March 2, 2021</text:span><text:span text:style-name="T4"> </text:span><text:span text:style-name="T2">on</text:span><text:span text:style-name="T4"> </text:span><text:a xlink:type="simple" xlink:href="https://www.grants.gov/" office:target-frame-name="_blank" xlink:show="new" text:style-name="Internet_20_link" text:visited-style-name="Visited_20_Internet_20_Link"><text:span text:style-name="T2">https://www.grants.gov/</text:span></text:a><text:span text:style-name="T4"> </text:span><text:span text:style-name="T2">or </text:span><text:a xlink:type="simple" xlink:href="file://washdc.state.sbu/Stateshares/oesdrlpublic$/DRL/Private/PRU/6.%20Office%20Guidance%20&amp;%20Templates/Solicitation%20Templates%20&amp;%20Negotiation%20Rejection%20Letters/Invitation%20letter%20for%20Full%20Proposals/SAM" office:target-frame-name="_blank" xlink:show="new" text:style-name="Internet_20_link" text:visited-style-name="Visited_20_Internet_20_Link">SAM</text:a><text:span text:style-name="T2">S Domestic</text:span><text:span text:style-name="T4"> </text:span><text:span text:style-name="T2">(</text:span><text:a xlink:type="simple" xlink:href="https://mygrants.service-now.com/grants/portal_login.do" office:target-frame-name="_blank" xlink:show="new" text:style-name="Internet_20_link" text:visited-style-name="Visited_20_Internet_20_Link">https://mygrants.servicenowservices.com</text:a><text:span text:style-name="T2">)</text:span><text:span text:style-name="T4"> </text:span><text:span text:style-name="T2">under the announcement title </text:span><text:span text:style-name="T4">“</text:span><text:span text:style-name="T2">DRL Promoting and Advancing International Labor Rights in Bangladesh,” funding opportunity number “SFOP0007518.”</text:span><text:span text:style-name="T4">   </text:span></text:p>
      <text:p text:style-name="P3"> </text:p>
      <text:p text:style-name="P2"><text:span text:style-name="T2">Grants.gov and SAMS</text:span><text:span text:style-name="T4"> </text:span><text:span text:style-name="T2">Domestic</text:span><text:span text:style-name="T4"> </text:span><text:span text:style-name="T2">automatically log the date and time an application submission is made, and the Department of State will use this information to determine whether an application has been submitted on time.  Late applications are neither reviewed nor considered unless the DRL point of contact listed in Section G is contacted prior to the deadline and is provided with evidence of system errors caused by Grants.gov</text:span><text:span text:style-name="T4"> </text:span><text:span text:style-name="T2">or </text:span><text:a xlink:type="simple" xlink:href="file://washdc.state.sbu/Stateshares/oesdrlpublic$/DRL/Private/PRU/6.%20Office%20Guidance%20&amp;%20Templates/Solicitation%20Templates%20&amp;%20Negotiation%20Rejection%20Letters/Invitation%20letter%20for%20Full%20Proposals/SAM" office:target-frame-name="_blank" xlink:show="new" text:style-name="Internet_20_link" text:visited-style-name="Visited_20_Internet_20_Link">SAM</text:a><text:span text:style-name="T2">S Domestic</text:span><text:span text:style-name="T4"> </text:span><text:span text:style-name="T2">(</text:span><text:a xlink:type="simple" xlink:href="https://mygrants.service-now.com/grants/portal_login.do" office:target-frame-name="_blank" xlink:show="new" text:style-name="Internet_20_link" text:visited-style-name="Visited_20_Internet_20_Link">https://mygrants.servicenowservices.com</text:a><text:span text:style-name="T2">)</text:span><text:span text:style-name="T4"> </text:span><text:span text:style-name="T2">that is outside of the applicant</text:span><text:span text:style-name="T4">’</text:span><text:span text:style-name="T2">s control and is the sole reason for a late submission.</text:span><text:span text:style-name="T4">  </text:span><text:span text:style-name="T2">Applicants should not expect a notification upon DRL receiving their application. </text:span><text:span text:style-name="T4"> </text:span></text:p>
      <text:p text:style-name="P3"> </text:p>
      <text:p text:style-name="P3"><text:span text:style-name="T1">D.5 Funding Restrictions</text:span> </text:p>
      <text:p text:style-name="P3"> </text:p>
      <text:p text:style-name="P2"><text:span text:style-name="T2">DRL will not consider applications that reflect any type of support for any member, affiliate, or representative of a designated terrorist organization. Please refer</text:span><text:span text:style-name="T4"> </text:span><text:span text:style-name="T2">the link for Foreign Terrorist Organizations: </text:span><text:span text:style-name="T4"> </text:span><text:a xlink:type="simple" xlink:href="https://www.state.gov/foreign-terrorist-organizations/" office:target-frame-name="_blank" xlink:show="new" text:style-name="Internet_20_link" text:visited-style-name="Visited_20_Internet_20_Link"><text:span text:style-name="T2">https://www.state.gov/foreign-terrorist-organizations/</text:span></text:a><text:span text:style-name="T4">  </text:span></text:p>
      <text:p text:style-name="P3"><text:span text:style-name="T1">Project activities</text:span> <text:span text:style-name="T1">whose direct beneficiaries are</text:span> <text:span text:style-name="T1">foreign militaries or paramilitary groups or individuals will not be considered for DRL funding given purpose limitations on funding. </text:span> </text:p>
      <text:p text:style-name="P3"> </text:p>
      <text:p text:style-name="P3"><text:span text:style-name="T1">In accordance with Department of State policy for terrorism, applicants are advised that successful passing of vetting to evaluate the risk that funds may benefit terrorists or their supporters is a condition of award.  If chosen for an award, applicants will be asked to submit information required by DS Form 4184, Risk Analysis Information (attached to this solicitation) about their company and its principal personnel.  Vetting information is also required for all sub-award performance on assistance awards identified by the Department of State as presenting a risk of terrorist financing.  Vetting information may also be requested for project beneficiaries and participants. </text:span> <text:span text:style-name="T1">Failure to submit information when requested, or failure to pass vetting, may be grounds for rejecting your proposal prior to award.</text:span> </text:p>
      <text:p text:style-name="P3"> </text:p>
      <text:p text:style-name="P2"><text:span text:style-name="T2">The Leahy Law prohibits Department foreign assistance funds from supporting foreign security force units if the Secretary of State has credible information that the unit has committed a gross violation of human rights. </text:span><text:span text:style-name="T4"> </text:span><text:span text:style-name="T2">Per </text:span><text:a xlink:type="simple" xlink:href="https://www.govinfo.gov/content/pkg/USCODE-2017-title22/html/USCODE-2017-title22-chap32-subchapIII-partI-sec2378d.htm" office:target-frame-name="_blank" xlink:show="new" text:style-name="Internet_20_link" text:visited-style-name="Visited_20_Internet_20_Link">22 USC §2378d(a) (2017)</text:a><text:span text:style-name="T2">, “No assistance shall be furnished under this chapter [FOREIGN ASSISTANCE] or the Arms Export Control Act [22 USC 2751 et seq.] to any unit of the security forces of a foreign country if the Secretary of State has credible information that such unit has committed a gross violation of human rights.” </text:span><text:span text:style-name="T4"> </text:span><text:span text:style-name="T2">Restrictions may apply to any proposed assistance to police or other law enforcement.  Among these, pursuant to section 620M of the Foreign Assistance Act of 1961, as amended</text:span><text:span text:style-name="T4"> </text:span><text:span text:style-name="T2">(FAA), no assistance provided through this funding opportunity may be furnished to any unit of the security forces of a foreign country when there is credible information that such unit has committed a gross violation of human rights.  In accordance with the requirements of section 620M of the FAA, also known as the Leahy law, project beneficiaries or participants from a foreign government’s security forces may need to be vetted by the Department before the provision of any </text:span><text:soft-page-break/><text:span text:style-name="T2">assistance.</text:span><text:span text:style-name="T4">  </text:span><text:span text:style-name="T2">If a proposed grant or cooperative agreement will provide assistance to foreign security forces or personnel, compliance with the Leahy Law is required.</text:span><text:span text:style-name="T4">  </text:span></text:p>
      <text:p text:style-name="P3"> </text:p>
      <text:p text:style-name="P3"><text:span text:style-name="T1">U.S. foreign assistance for Burma or Burmese beneficiaries is subject to restrictions.  This includes restrictions, pursuant to section 7043(a)(1)(C) of the Department of State, Foreign Operations, and Related Programs Appropriations Act, 2019 (Div. F, P.L. 116-6)(SFOAA), on funds appropriated under title III of the act for assistance for Burma.  Section 7043(a)(1)(C) provides that such funds “may not be made available to any individual or organization if the Secretary of State has credible information that such individual or organization has committed a gross violation of human rights (GVHR), including against Rohingya and other minority groups, or that advocates violence against ethnic or religious groups or individuals in Burma.”  It further provides that such funds “may not be made available to any organization or entity controlled by the armed forces of Burma.”  </text:span> </text:p>
      <text:p text:style-name="P3"> </text:p>
      <text:p text:style-name="P3"><text:span text:style-name="T1">Organizations should be cognizant of these restrictions when developing project proposals as these restrictions will require appropriate due diligence of program beneficiaries and collaboration with DRL to ensure compliance with these restrictions.  Program beneficiaries subject to GVHR due diligence vetting will include any individuals who are part of or were formerly part of the government, military, or nongovernmental armed groups.  Program beneficiaries subject to advocating or otherwise promoting violence due diligence vetting will include any individuals or entities that are beneficiaries of foreign assistance funding or support.  Due diligence vetting will include a review of open source materials.</text:span> </text:p>
      <text:p text:style-name="P3"> </text:p>
      <text:p text:style-name="P2"><text:span text:style-name="T2">Federal awards generally will not allow reimbursement of pre-award costs; however, the Grants Officer may approve pre-award costs on a case-by-case basis.  Generally, construction costs are not allowed under DRL awards.  For additional information, please see</text:span><text:span text:style-name="T4"> </text:span><text:span text:style-name="T2">the DRL</text:span><text:span text:style-name="T4"> </text:span><text:span text:style-name="T2">Proposal Submission Instructions for Applications:</text:span><text:span text:style-name="T4"> </text:span><text:a xlink:type="simple" xlink:href="https://www.state.gov/bureau-of-democracy-human-rights-and-labor/programs-and-grants/" office:target-frame-name="_blank" xlink:show="new" text:style-name="Internet_20_link" text:visited-style-name="Visited_20_Internet_20_Link">https://www.state.gov/bureau-of-democracy-human-rights-and-labor/programs-and-grants/</text:a><text:span text:style-name="T2">.</text:span><text:span text:style-name="T4"> </text:span></text:p>
      <text:p text:style-name="P3"> </text:p>
      <text:p text:style-name="P3"><text:span text:style-name="T1">D.6 Application Submission</text:span> </text:p>
      <text:p text:style-name="P3"> </text:p>
      <text:p text:style-name="P2"><text:span text:style-name="T2">All application submissions must be made electronically via </text:span><text:a xlink:type="simple" xlink:href="../../../OKellyCA/AppData/Local/Microsoft/Windows/INetCache/Content.Outlook/ZN6WSCL2/www.grants.gov" office:target-frame-name="_blank" xlink:show="new" text:style-name="Internet_20_link" text:visited-style-name="Visited_20_Internet_20_Link">www.grants.gov</text:a><text:span text:style-name="T4"> </text:span><text:span text:style-name="T2">or</text:span><text:span text:style-name="T4"> </text:span><text:a xlink:type="simple" xlink:href="file://washdc.state.sbu/Stateshares/oesdrlpublic$/DRL/Private/PRU/6.%20Office%20Guidance%20&amp;%20Templates/Solicitation%20Templates%20&amp;%20Negotiation%20Rejection%20Letters/Invitation%20letter%20for%20Full%20Proposals/SAM" office:target-frame-name="_blank" xlink:show="new" text:style-name="Internet_20_link" text:visited-style-name="Visited_20_Internet_20_Link">SAM</text:a><text:span text:style-name="T2">S Domestic</text:span><text:span text:style-name="T4"> </text:span><text:span text:style-name="T2">(</text:span><text:a xlink:type="simple" xlink:href="https://mygrants.service-now.com/grants/portal_login.do" office:target-frame-name="_blank" xlink:show="new" text:style-name="Internet_20_link" text:visited-style-name="Visited_20_Internet_20_Link">https://mygrants.servicenowservices.com</text:a><text:span text:style-name="T2">).  Both systems require registration by the applying organization.  Please note: </text:span><text:span text:style-name="T4"> </text:span><text:span text:style-name="T2">the Grants.gov registration process can take ten [10]</text:span><text:span text:style-name="T4"> </text:span><text:span text:style-name="T2">business days or longer, even if all</text:span><text:span text:style-name="T4"> </text:span><text:span text:style-name="T2">registration steps are completed in a timely manner.  </text:span><text:span text:style-name="T4"> </text:span></text:p>
      <text:p text:style-name="P3"> </text:p>
      <text:p text:style-name="P3"><text:span text:style-name="T1">It is the responsibility of the applicant to ensure that it has an active registration in SAMS Domestic</text:span> <text:span text:style-name="T1">or Grants.gov.  Applicants are required to document that the application has been received</text:span> <text:span text:style-name="T1">by SAMS Domestic</text:span> <text:span text:style-name="T1">or Grants.gov in its entirety.  DRL bears no responsibility for disqualification that result from applicants not being registered before the due date, for system errors</text:span> <text:span text:style-name="T1">in either SAMS Domestic or Grants.gov, or other errors in the application process. </text:span> <text:span text:style-name="T1">Additionally you must</text:span> <text:span text:style-name="T1">save a screen shot of the checklist</text:span> <text:span text:style-name="T1">showing all documents submitted in case any document fails to upload successfully.</text:span> </text:p>
      <text:p text:style-name="P3"><text:soft-page-break/> </text:p>
      <text:p text:style-name="P3"><text:span text:style-name="T1">Faxed, couriered, or emailed documents will not</text:span> <text:span text:style-name="T1">be accepted.  Reasonable accommodations may, in appropriate circumstances, be provided to applicants with disabilities or for security reasons.  Applicants must follow all formatting instructions in the applicable NOFO and these instructions.</text:span> </text:p>
      <text:p text:style-name="P3"> </text:p>
      <text:p text:style-name="P3"><text:span text:style-name="T1">DRL encourages organizations to submit applications during normal business hours</text:span> <text:span text:style-name="T1">(Monday – Friday, 9:00AM</text:span> <text:span text:style-name="T1">- 5:00PM</text:span> <text:span text:style-name="T1">Eastern Standard Time (EST)).  If an applicant experiences technical difficulties and has contacted the appropriate helpdesk but is not receiving timely assistance (e.g. if you have not received a response within 48 hours of contacting the helpdesk), you may contact the DRL point of contact listed in the NOFO in Section G.  The point of contact may assist in contacting the appropriate helpdesk.  </text:span> </text:p>
      <text:p text:style-name="P3">  </text:p>
      <text:p text:style-name="P3"><text:span text:style-name="T1">Note: </text:span> <text:span text:style-name="T1">The Grants</text:span> <text:span text:style-name="T1">Officer</text:span> <text:span text:style-name="T1">will determine technical eligibility of all applications.</text:span> </text:p>
      <text:p text:style-name="P3"> </text:p>
      <text:p text:style-name="P3"><text:span text:style-name="T1">SAMS</text:span> <text:span text:style-name="T1">Domestic</text:span> <text:span text:style-name="T1">Applications:</text:span> </text:p>
      <text:p text:style-name="P2"><text:span text:style-name="T2">Applicants using SAMS Domestic</text:span><text:span text:style-name="T4"> </text:span><text:span text:style-name="T2">for the first time should complete their “New Organization Registration.”</text:span><text:span text:style-name="T4">  </text:span><text:span text:style-name="T2">To register with SAMS</text:span><text:span text:style-name="T4"> </text:span><text:span text:style-name="T2">Domestic, click “Login to </text:span><text:a xlink:type="simple" xlink:href="https://mygrants.service-now.com/" office:target-frame-name="_blank" xlink:show="new" text:style-name="Internet_20_link" text:visited-style-name="Visited_20_Internet_20_Link">https://mygrants.servicenowservices.com</text:a><text:span text:style-name="T4">” </text:span><text:span text:style-name="T2">and follow the “create an account” link. </text:span><text:span text:style-name="T4"> </text:span></text:p>
      <text:p text:style-name="P3"> </text:p>
      <text:p text:style-name="P3"><text:span text:style-name="T1">Organizations</text:span> <text:span text:style-name="T1">must</text:span> <text:span text:style-name="T1">remember to</text:span> <text:span text:style-name="T1">save a</text:span> <text:span text:style-name="T1">screen shot of the checklist showing all documents submitted in case any document fails to upload successfully.</text:span> </text:p>
      <text:p text:style-name="P3"> </text:p>
      <text:p text:style-name="P2"><text:span text:style-name="T2">SAMS Domestic</text:span><text:span text:style-name="T4"> </text:span><text:span text:style-name="T2">Help Desk:  </text:span><text:span text:style-name="T4"> <text:line-break/></text:span><text:span text:style-name="T2">For assistance with SAMS Domestic accounts and technical issues related to the system, please contact the ILMS help desk by phone at +1 (888) 313-4567 (toll charges apply for international callers) or through the Self Service online portal that can be accessed from </text:span><text:a xlink:type="simple" xlink:href="https://afsitsm.service-now.com/ilms/home" office:target-frame-name="_blank" xlink:show="new" text:style-name="Internet_20_link" text:visited-style-name="Visited_20_Internet_20_Link">https://afsitsm.service-now.com/ilms/home</text:a><text:span text:style-name="T2">.</text:span><text:span text:style-name="T4">  </text:span><text:span text:style-name="T2">Customer support is available 24/7.</text:span><text:span text:style-name="T4"> </text:span></text:p>
      <text:p text:style-name="P2"><text:span text:style-name="T2">Grants.gov Applications:</text:span><text:span text:style-name="T4"> <text:line-break/></text:span><text:span text:style-name="T2">Applicants who do not submit applications via SAMS Domestic</text:span><text:span text:style-name="T4"> </text:span><text:span text:style-name="T2">may submit via </text:span><text:a xlink:type="simple" xlink:href="../../../OKellyCA/AppData/Local/Microsoft/Windows/INetCache/Content.Outlook/ZN6WSCL2/www.grants.gov" office:target-frame-name="_blank" xlink:show="new" text:style-name="Internet_20_link" text:visited-style-name="Visited_20_Internet_20_Link">www.grants.gov</text:a><text:span text:style-name="T2">.  </text:span><text:span text:style-name="T4"> </text:span></text:p>
      <text:p text:style-name="P3"> </text:p>
      <text:p text:style-name="P3"><text:span text:style-name="T1">Please be advised that completing all the necessary registration steps for obtaining a username and password from Grants.gov can take more than two</text:span> <text:span text:style-name="T1">(2)</text:span> <text:span text:style-name="T1">weeks.</text:span> </text:p>
      <text:p text:style-name="P3"> </text:p>
      <text:p text:style-name="P3"><text:span text:style-name="T1">Please refer to the Grants.gov website for definitions of various "application statuses" and the difference between a submission receipt and a submission validation.  Applicants will receive a validation e-mail from Grants.gov upon the successful submission of an application.  Validation of an electronic submission via Grants.gov can take up to two business days.  Additionally,</text:span> <text:span text:style-name="T1">you</text:span> <text:span text:style-name="T1">must</text:span> <text:span text:style-name="T1">remember to</text:span> <text:span text:style-name="T1">save a</text:span> <text:span text:style-name="T1">screenshot of the checklist showing all documents submitted in case any document fails to upload successfully.</text:span> </text:p>
      <text:p text:style-name="P3"> </text:p>
      <text:p text:style-name="P3"><text:span text:style-name="T1">Grants.gov Helpdesk: </text:span> </text:p>
      <text:p text:style-name="P2"><text:soft-page-break/><text:span text:style-name="T2">For assistance with Grants.gov, please call the Contact Center at +1 (800) 518-4726 or email </text:span><text:a xlink:type="simple" xlink:href="mailto:support@grants.gov" office:target-frame-name="_blank" xlink:show="new" text:style-name="Internet_20_link" text:visited-style-name="Visited_20_Internet_20_Link">support@grants.gov</text:a><text:span text:style-name="T2">.</text:span><text:span text:style-name="T4">  </text:span><text:span text:style-name="T2">The Contact Center is available 24 hours a day, seven days a week, except federal holidays.</text:span><text:span text:style-name="T4"> <text:line-break/> <text:line-break/></text:span><text:span text:style-name="T2">See </text:span><text:a xlink:type="simple" xlink:href="https://www.opm.gov/policy-data-oversight/snow-dismissal-procedures/federal-holidays/" office:target-frame-name="_blank" xlink:show="new" text:style-name="Internet_20_link" text:visited-style-name="Visited_20_Internet_20_Link">https://www.opm.gov/policy-data-oversight/snow-dismissal-procedures/federal-holidays/</text:a><text:span text:style-name="T4">  </text:span><text:span text:style-name="T2">for a list of federal holidays.</text:span><text:span text:style-name="T4"> </text:span></text:p>
      <text:p text:style-name="P3"> </text:p>
      <text:p text:style-name="P3"><text:span text:style-name="T1">E. Application Review Information</text:span> </text:p>
      <text:p text:style-name="P3"> </text:p>
      <text:p text:style-name="P3"><text:span text:style-name="T1">E.1</text:span> <text:span text:style-name="T1">Proposal Review Criteria</text:span> </text:p>
      <text:p text:style-name="P3"> </text:p>
      <text:p text:style-name="P3"><text:span text:style-name="T1">The DRL Review Panel will evaluate each application individually against the following criteria, listed below in order of importance, and not against competing applications.  Please use the below criteria as a reference,</text:span> <text:span text:style-name="T1">but do not structure your application according to the sub-sections.</text:span> </text:p>
      <text:p text:style-name="P3"> </text:p>
      <text:p text:style-name="P3"><text:span text:style-name="T1">Quality of Project Idea</text:span> </text:p>
      <text:p text:style-name="P3"><text:span text:style-name="T1">Applications should be responsive to the program framework and policy objectives identified in the NOFO, appropriate in the country/regional context, and should exhibit originality, substance, precision, and relevance to DRL’s mission of promoting human rights and democracy.  Projects should have the potential to have an immediate impact leading to long-term,</text:span> <text:span text:style-name="T1">sustainable reforms.</text:span> <text:span text:style-name="T1">DRL prefers new approaches that do not duplicate efforts by other entities.  This does not exclude from consideration projects that improve upon or expand existing successful projects in a new and complementary way.  In countries where similar activities are already taking place, an explanation should be provided as to how new activities will not duplicate or merely add to existing activities and how these efforts will be coordinated.  Proposals that promote creative approaches to recognized ongoing challenges are highly encouraged.  DRL prioritizes project proposals with inclusive approaches for advancing these rights.  </text:span> </text:p>
      <text:p text:style-name="P3"> </text:p>
      <text:p text:style-name="P3"><text:span text:style-name="T1">Project Planning/Ability to Achieve Objectives </text:span> </text:p>
      <text:p text:style-name="P3"><text:span text:style-name="T1">A strong application will include a clear articulation of how the proposed project activities contribute to the overall project objectives, and each activity will be clearly developed and detailed.  A comprehensive monthly work plan should demonstrate substantive undertakings and the logistical capacity of the organization.  Objectives should be ambitious</text:span> <text:span text:style-name="T1">yet measurable, results-focused and achievable in a reasonable time frame.  A complete application must include a logic model to demonstrate how the project activities will have an impact on its proposed objectives.  The logic model should match the objectives, outcomes, key activities,</text:span> <text:span text:style-name="T1">and outputs described in the narrative.  Applications should address how the project will engage relevant stakeholders and should identify local partners as appropriate.  </text:span> </text:p>
      <text:p text:style-name="P3"> </text:p>
      <text:p text:style-name="P3"><text:span text:style-name="T1">If local partners have been identified, DRL strongly encourages applicants to submit letters of support from proposed in-country partners.  Additionally, applicants should describe the division of labor among the direct applicant and any local partners.  If applicable, applications should identify </text:span><text:soft-page-break/><text:span text:style-name="T1">target geographic areas for activities, target participant groups or selection criteria for participants, and the specific roles of sub-awardees, among other pertinent details. </text:span> </text:p>
      <text:p text:style-name="P3"> </text:p>
      <text:p text:style-name="P3"><text:span text:style-name="T1">DRL recognizes that all programs have some level of risk due to internal/external variables that have the potential to adversely affect a program.  Risk management should address how the program design incorporates the identification, assessment, and management of key risk factors.  DRL will review the risk analysis based on the organization’s ability to identify risks that could have an impact on the overall program as well as how the organization will manage these risks.</text:span> </text:p>
      <text:p text:style-name="P3"> </text:p>
      <text:p text:style-name="P3"><text:span text:style-name="T1">Institution’s Record and Capacity </text:span> </text:p>
      <text:p text:style-name="P3"><text:span text:style-name="T1">DRL will consider the past performance of prior recipients and the demonstrated potential of new applicants.  Applications should demonstrate an institutional record of successful democracy and human rights programs, including responsible fiscal management and full compliance with all reporting requirements for past grants.  Proposed personnel and institutional resources should be adequate and appropriate to achieve the project's objectives.</text:span>  <text:span text:style-name="T1">Projects should have potential for continued funding beyond DRL resources.</text:span>  </text:p>
      <text:p text:style-name="P3"> </text:p>
      <text:p text:style-name="P3"><text:span text:style-name="T1">Addressing Barriers to Equal Participation</text:span> </text:p>
      <text:p text:style-name="P3"><text:span text:style-name="T1">DRL strives to ensure its projects advance the rights and uphold the dignity of all persons. </text:span> <text:span text:style-name="T1">As the U.S. government</text:span>’<text:span text:style-name="T1">s lead bureau dedicated to promoting democratic governance, DRL requests a programming approach dedicated to strengthening inclusive societies as a necessary pillar of strong democracies.  Violence targeting any members of society undermines collective security and threatens democracy. </text:span> <text:span text:style-name="T1">DRL prioritizes inclusive and integrated program models that assess and address the barriers to access for individuals and groups based on their religion, gender, disabilities, ethnicity,</text:span> <text:span text:style-name="T1">or sexual orientation and gender identity. </text:span> <text:span text:style-name="T1">Applicants should describe how programming will impact</text:span> <text:span text:style-name="T1">all of its beneficiaries, including support that specifically targets</text:span> <text:span text:style-name="T1">communities facing discrimination, and which may be under threat of violence.  This approach should be an integral part of both the concept and explicit design, and implementation</text:span> <text:span text:style-name="T1">of all proposed project activities, objectives, and monitoring. </text:span> <text:span text:style-name="T1">Strong proposals will provide specific analysis, measures, and corresponding targets as appropriate.  Stakeholders shall identify the difference between opportunities and barriers to access,</text:span> <text:span text:style-name="T1">and design programs accordingly to</text:span> <text:span text:style-name="T1">not perpetuate these inequalities,</text:span> <text:span text:style-name="T1">but rather enhance programmatic impact by including all people in society. </text:span> <text:span text:style-name="T1">The goal of this approach is to bring communities and those in power together in support of more stable and secure societies.</text:span> </text:p>
      <text:p text:style-name="P3"> </text:p>
      <text:p text:style-name="P3"><text:span text:style-name="T1">Cost Effectiveness</text:span> </text:p>
      <text:p text:style-name="P3"><text:span text:style-name="T1">DRL strongly encourages applicants to clearly demonstrate project cost-effectiveness in their application, including examples of leveraging institutional and other resources.  However, cost-sharing or other examples of leveraging other resources are not required.  Inclusion of cost-sharing</text:span> <text:span text:style-name="T1">in the budget does not result in additional points awarded during the review process.  Budgets should have low and/or reasonable overhead and administration costs, and applicants should provide clear explanations and justifications for these costs in relation to the work involved.  All budget items should </text:span><text:soft-page-break/><text:span text:style-name="T1">be clearly explained and justified to demonstrate necessity, appropriateness, and connection to the project objectives.</text:span> </text:p>
      <text:p text:style-name="P3">  </text:p>
      <text:p text:style-name="P3"><text:span text:style-name="T1">Please note:</text:span>  <text:span text:style-name="T1">If cost-share is included in the budget, the recipient must maintain written records to support all allowable costs that are claimed as its contribution to cost-share, as well as costs to be paid by the Federal government.  Such records are subject to audit.  In the event the recipient does not meet the minimum amount of cost-sharing as stipulated in the recipient’s budget, DRL’s contribution may be reduced in proportion to the recipient’s contribution.</text:span> </text:p>
      <text:p text:style-name="P3"> </text:p>
      <text:p text:style-name="P3"><text:span text:style-name="T1">Multiplier Effect/Sustainability </text:span> </text:p>
      <text:p text:style-name="P3"><text:span text:style-name="T1">Applications should clearly delineate how elements of the project will have a multiplier effect and be sustainable beyond the life of the grant.  A good multiplier effect will have an impact beyond the direct beneficiaries of the grant (e.g. participants trained under a grant go on to train</text:span> <text:span text:style-name="T1">other people; workshop participants use skills from a workshop to enhance a national level election that affects the entire populace).  A strong sustainability plan may include demonstrating continuing impact beyond the life of a project or garnering other donor support after DRL funding ceases.</text:span>  </text:p>
      <text:p text:style-name="P3"> </text:p>
      <text:p text:style-name="P3"><text:span text:style-name="T1">Project Monitoring and Evaluation </text:span> </text:p>
      <text:p text:style-name="P3"><text:span text:style-name="T1">Complete applications will include a detailed M&amp;E Narrative and M&amp;E Plan, which detail how the project’s progress will be monitored and evaluated.  Incorporating well-designed monitoring and evaluation processes into a project is an efficient method for documenting the change (intended and unintended) that a project seeks.  Applications should demonstrate the capacity to provide objectives with measurable outputs and outcomes.</text:span> </text:p>
      <text:p text:style-name="P3">  </text:p>
      <text:p text:style-name="P3"><text:span text:style-name="T1">The quality of the M&amp;E sections will be judged on the narrative explaining how both monitoring and evaluation will be carried out and who will be responsible for those related activities.  The M&amp;E Narrative should explain how an external evaluation will be incorporated into the project implementation plan or how the project will be systematically assessed in the absence of one.  Please see the section on Monitoring and Evaluation Narrative</text:span> <text:span text:style-name="T1">in the Proposal Submission Instructions (PSI) for more information on what is required in the narrative.  </text:span> </text:p>
      <text:p text:style-name="P3">  </text:p>
      <text:p text:style-name="P3"><text:span text:style-name="T1">The output and outcome-based performance indicators should not only be separated by project objectives but also should match the objectives, outcomes, and outputs detailed in the logic model and proposal narrative.  Performance indicators should be clearly defined (i.e., explained how the indicators will be measured and reported) either within the table or with a separate Performance Indicator Reference Sheet (PIRS).  For each performance indicator, the table should also include baselines and quarterly and cumulative targets, data collection tools, data sources, types of data disaggregation, and frequency of monitoring and evaluation.  There should also be metrics to capture how project activities target</text:span> <text:span text:style-name="T1">those discriminated against or</text:span> <text:span text:style-name="T1">marginalized populations</text:span> <text:span text:style-name="T1">or addresses their concerns, where applicable.  Please see the section on Monitoring and Evaluation Plan</text:span> <text:span text:style-name="T1">in the Proposal Submission Instructions (PSI) for</text:span> <text:span text:style-name="T1">more information on what is required in the plan. </text:span> </text:p>
      <text:p text:style-name="P3"><text:soft-page-break/> <text:line-break/><text:span text:style-name="T1">E.2 Review and Selection Process</text:span> </text:p>
      <text:p text:style-name="P3"> </text:p>
      <text:p text:style-name="P3"><text:span text:style-name="T1">DRL strives to ensure that each application receives a balanced evaluation by a DRL Review Panel.  The Department’s Office of Acquisitions Management (AQM) will determine technical eligibility for all applications.  All technically eligible applications for a given NOFO are reviewed against the same seven criteria, which include quality of project idea, project planning/ability to achieve objectives, institutional record and capacity, inclusive programming, cost effectiveness, multiplier effect/sustainability, and project monitoring and evaluation.</text:span> </text:p>
      <text:p text:style-name="P3"> </text:p>
      <text:p text:style-name="P3"><text:span text:style-name="T1">Additionally, the DRL Review Panel will evaluate how the application addresses the NOFO request, U.S. foreign policy goals, and the priority needs of DRL overall.  DRL may also take into consideration the balance of the current portfolio of active projects, including geographic or thematic diversity, if needed. </text:span> </text:p>
      <text:p text:style-name="P3"> </text:p>
      <text:p text:style-name="P3"><text:span text:style-name="T1">In most cases, the DRL Review Panel includes representatives from DRL, the appropriate Department of State regional bureau (to include feedback from U.S. embassies), and U.S. Agency for International Development (USAID) (to include feedback from USAID missions).  In some cases, additional panelists may participate, including from other Department of State bureaus or offices;</text:span> <text:span text:style-name="T1">U.S. government departments, agencies, or boards;</text:span> <text:span text:style-name="T1">representatives from partner governments;</text:span> <text:span text:style-name="T1">or representatives from entities that are in a public-private partnership with DRL.  At the end of the panel’s discussion about an application, the Panel votes on recommending the application for approval by the DRL Assistant Secretary.  If more applications are ultimately recommended for approval than DRL can fund, the Panel will rank the recommended applications in priority order for consideration by the DRL Assistant Secretary.  The Grants Officer Representative (GOR) for the eventual award does not vote on the panel.  All Panelists must sign non-disclosure agreements and conflicts of interest agreements.</text:span> </text:p>
      <text:p text:style-name="P3"> </text:p>
      <text:p text:style-name="P3"><text:span text:style-name="T1">DRL Review Panels may provide conditions and recommendations on applications to enhance the proposed project, which must be addressed by the applicant before further consideration of the award.  To ensure effective use of DRL funds, conditions or recommendations may include requests to increase, decrease, clarify, and/or justify costs and project activities. </text:span> </text:p>
      <text:p text:style-name="P3"> </text:p>
      <text:p text:style-name="P3"> </text:p>
      <text:p text:style-name="P3"><text:span text:style-name="T1">F. Federal Award Administration Information</text:span> </text:p>
      <text:p text:style-name="P3"> </text:p>
      <text:p text:style-name="P3"><text:span text:style-name="T1">F.1 Federal Award Notices</text:span> </text:p>
      <text:p text:style-name="P3"> </text:p>
      <text:p text:style-name="P3"><text:span text:style-name="T1">DRL will provide a separate notification to applicants on the result of their applications.  Successful applicants will receive a letter electronically via email requesting that the applicant respond to Panel conditions and recommendations.  This notification is not an authorization to begin activities and does not constitute formal approval or a funding commitment. </text:span> </text:p>
      <text:p text:style-name="P3"><text:soft-page-break/> </text:p>
      <text:p text:style-name="P3"><text:span text:style-name="T1">Final approval is contingent on the applicant successfully responding to the Panel’s conditions and recommendations, being registered in required systems, including the U.S. government’s Payment Management System (PMS), unless an exemption is provided, and completing and providing any additional documentation requested by DRL or AQM.  Final approval is also contingent on Congressional notification requirements being met and final review and approval by the Department’s warranted Grants Officer.  </text:span> </text:p>
      <text:p text:style-name="P3"> </text:p>
      <text:p text:style-name="P3"><text:span text:style-name="T1">The notice of Federal award signed by the Department’s warranted Grants Officers is the sole authorizing document.  If awarded, the notice of Federal award will be provided to the applicant’s designated Authorizing Official via SAMS</text:span> <text:span text:style-name="T1">Domestic to be electronically counter-signed in the system.</text:span> </text:p>
      <text:p text:style-name="P3"> </text:p>
      <text:p text:style-name="P3"><text:span text:style-name="T1">F.2 Administrative and National Policy and Legal Requirements</text:span> </text:p>
      <text:p text:style-name="P3"> </text:p>
      <text:p text:style-name="P3"><text:span text:style-name="T1">DRL requires all recipients of foreign assistance funding to comply</text:span> <text:span text:style-name="T1">with all</text:span> <text:span text:style-name="T1">applicable Department and Federal laws and regulations, including but not limited to the following:</text:span> </text:p>
      <text:p text:style-name="P2"><text:span text:style-name="T2">The Uniform Administrative Requirements, Cost Principles and Audit Requirements for Federal Awards set forth in 2 CFR Chapter 200 (Sub-Chapters A through F) shall apply to all non-Federal entities, except for assistance awards to Individuals and Foreign Public Entities.  Sub-Chapters A through E shall apply to all foreign organizations, and Sub-Chapters A through D shall apply to all U.S. and foreign for-profit entities. The applicant/recipient of the award and any sub-recipient under the award must comply with all applicable terms and conditions, in addition to the assurance and certifications made part of the Notice of Award.  The Department’s Standard Terms and Conditions can be viewed at</text:span><text:span text:style-name="T4"> </text:span><text:a xlink:type="simple" xlink:href="https://www.state.gov/m/a/ope/index.htm" office:target-frame-name="_blank" xlink:show="new" text:style-name="Internet_20_link" text:visited-style-name="Visited_20_Internet_20_Link">https://www.state.gov/m/a/ope/index.htm</text:a><text:span text:style-name="T2">.</text:span><text:span text:style-name="T4"> </text:span></text:p>
      <text:p text:style-name="P2"><text:span text:style-name="T2">Additionally, DRL supports implementation of the Women Peace and Security Act of 2017, which highlights the U.S. commitment to the meaningful participation of women in conflict prevention, management, and resolution. </text:span><text:span text:style-name="T4"> </text:span><text:span text:style-name="T2">For additional information, please refer to the link: </text:span><text:a xlink:type="simple" xlink:href="https://www.congress.gov/bill/115th-congress/senate-bill/1141" office:target-frame-name="_blank" xlink:show="new" text:style-name="Internet_20_link" text:visited-style-name="Visited_20_Internet_20_Link">https://www.congress.gov/bill/115th-congress/senate-bill/1141</text:a><text:span text:style-name="T4"> </text:span></text:p>
      <text:p text:style-name="P3"> </text:p>
      <text:p text:style-name="P3"><text:span text:style-name="T1">Due to the determination made under the Trafficking Victims Protection Act (TVPA) for FY 2021, assistance that benefits the governments of the following countries may be subject to a restriction under the TVPA.  The Department of State determines on a case-by-case basis what constitutes assistance to a government; the general principles listed below apply.  </text:span> </text:p>
      <text:p text:style-name="P3"> </text:p>
      <text:p text:style-name="P3"><text:span text:style-name="T1">Assistance to the government includes:</text:span> </text:p>
      <text:list xml:id="list4025375622" text:style-name="L42">
        <text:list-item>
          <text:p text:style-name="P39"><text:span text:style-name="T1">All branches of government (executive, legislative, judicial) at all levels (national, regional, local);</text:span> </text:p>
        </text:list-item>
        <text:list-item>
          <text:p text:style-name="P39"><text:span text:style-name="T1">Public schools, universities, hospitals, and state-owned enterprises, as well as government employees;</text:span> </text:p>
        </text:list-item>
        <text:list-item>
          <text:p text:style-name="P39"><text:span text:style-name="T1">Cash, training, equipment, services, or other assistance provided directly to the government, assistance provided to an NGO or other implementer for the benefit of the government, and assistance to government employees.</text:span> </text:p>
        </text:list-item>
      </text:list>
      <text:p text:style-name="P3"> </text:p>
      <text:p text:style-name="P3"><text:soft-page-break/><text:span text:style-name="T1">Additional requirements may be included depending on the content of the program.</text:span> </text:p>
      <text:p text:style-name="P3"> </text:p>
      <text:p text:style-name="P3"><text:span text:style-name="T1">F.3 Reporting</text:span> </text:p>
      <text:p text:style-name="P3"><text:span text:style-name="T1">Applicants should be aware that DRL awards will require that all reports (financial and progress) are uploaded to the grant file in SAMS Domestic</text:span> <text:span text:style-name="T1">on a quarterly basis.  The Federal Financial Report (FFR or SF-425) is the required form for the financial reports and must be submitted in PMS,</text:span> <text:span text:style-name="T1">as well as</text:span> <text:span text:style-name="T1">a copy from PMS</text:span> <text:span text:style-name="T1">then uploaded to the grant file in SAMS Domestic.  The progress reports uploaded to the grant file in SAMS Domestic</text:span> <text:span text:style-name="T1">must</text:span> <text:span text:style-name="T1">include</text:span> <text:span text:style-name="T1">a narrative as described below and Project Indicators (or other mutually agreed upon format approved by the Grants Officer) for the F Framework indicators.</text:span> <text:span text:style-name="T1">The</text:span> <text:span text:style-name="T1">F Framework indicators will be reviewed</text:span> <text:span text:style-name="T1">and negotiated during the final stages of issuing an award.  </text:span> </text:p>
      <text:p text:style-name="P3"> </text:p>
      <text:p text:style-name="P3"><text:span text:style-name="T1">Narrative progress reports should reflect the focus on measuring the project’s impact on the overarching objectives and should be compiled according to the objectives, outcomes, and outputs as outlined in the award’s Scope of Work (SOW) and in the Monitoring &amp;</text:span> <text:span text:style-name="T1">Evaluation</text:span> <text:span text:style-name="T1">Narrative.  An assessment of the overall project’s impact</text:span> <text:span text:style-name="T1">should be included in each progress report.  Where relevant, progress reports should include the following sections: </text:span> </text:p>
      <text:p text:style-name="P3"> </text:p>
      <text:list xml:id="list2380047250" text:style-name="L43">
        <text:list-item>
          <text:p text:style-name="P40"><text:span text:style-name="T1">Relevant contextual information (limited);</text:span> </text:p>
        </text:list-item>
        <text:list-item>
          <text:p text:style-name="P40"><text:span text:style-name="T1">Explanation and evaluation of significant activities of the reporting period and how the activities reflect progress toward achieving objectives, including meeting benchmarks/targets as set in the M&amp;E plan.  In addition, attach the M&amp;E Plan, comparing the target and actual numbers for the indicators;</text:span> </text:p>
        </text:list-item>
        <text:list-item>
          <text:p text:style-name="P40"><text:span text:style-name="T1">Any tangible impact or success stories from the project, when possible; </text:span> </text:p>
        </text:list-item>
      </text:list>
      <text:list xml:id="list319501386" text:style-name="L44">
        <text:list-item>
          <text:p text:style-name="P41"><text:span text:style-name="T1">Copy of mid-term and/or final evaluation report(s) conducted by an external evaluator; if applicable;</text:span> </text:p>
        </text:list-item>
        <text:list-item>
          <text:p text:style-name="P41"><text:span text:style-name="T1">Relevant supporting documentation or products related to the project activities (such as articles, meeting lists and agendas, participant surveys, photos, manuals, etc.) as separate attachments;</text:span> </text:p>
        </text:list-item>
        <text:list-item>
          <text:p text:style-name="P41"><text:span text:style-name="T1">Description of how the Recipient is pursuing sustainability, including looking for sources of follow-on funding;</text:span> </text:p>
        </text:list-item>
        <text:list-item>
          <text:p text:style-name="P41"><text:span text:style-name="T1">Any problems/challenges in implementing the project and a corrective action plan with an updated timeline of activities; </text:span> </text:p>
        </text:list-item>
        <text:list-item>
          <text:p text:style-name="P41"><text:span text:style-name="T1">Reasons why established goals were not met; </text:span> </text:p>
        </text:list-item>
      </text:list>
      <text:list xml:id="list1873939683" text:style-name="L45">
        <text:list-item>
          <text:p text:style-name="P42"><text:span text:style-name="T1">Data for the required F Framework indicator(s) for the quarter as well as aggregate data by fiscal year:  Program Indicators or other mutually agreed upon format approved by the Grants Officer;</text:span>    </text:p>
        </text:list-item>
        <text:list-item>
          <text:p text:style-name="P42"><text:span text:style-name="T1">Proposed activities for the next quarter;</text:span> <text:span text:style-name="T1">and,</text:span> </text:p>
        </text:list-item>
        <text:list-item>
          <text:p text:style-name="P42"><text:span text:style-name="T1">Additional pertinent information, including analysis and explanation of cost overruns or high unit costs, if applicable.</text:span> </text:p>
        </text:list-item>
      </text:list>
      <text:p text:style-name="P45"> </text:p>
      <text:p text:style-name="P3"><text:span text:style-name="T1">A final narrative and financial report must also be submitted within 90 days after the expiration of the award.</text:span> </text:p>
      <text:p text:style-name="P3"> </text:p>
      <text:p text:style-name="P3"><text:span text:style-name="T1">Please note:</text:span>  <text:span text:style-name="T1">Delays in reporting may result in delays of payment approvals and failure to provide required reports may jeopardize the recipient's’ ability to receive future U.S. government funds.</text:span> </text:p>
      <text:p text:style-name="P3"><text:soft-page-break/> </text:p>
      <text:p text:style-name="P3"><text:span text:style-name="T1">DRL reserves the right to request any additional programmatic and/or financial project information during the award period.</text:span> </text:p>
      <text:p text:style-name="P3"> </text:p>
      <text:p text:style-name="P3"><text:span text:style-name="T1">G.  Contact Information </text:span> </text:p>
      <text:p text:style-name="P3"> </text:p>
      <text:p text:style-name="P2"><text:span text:style-name="T2">For technical submission questions related to this NOFO, please contact</text:span><text:span text:style-name="T4"> </text:span><text:a xlink:type="simple" xlink:href="mailto:DRL-SCA-ProgramInfo@state.gov" office:target-frame-name="_blank" xlink:show="new" text:style-name="Internet_20_link" text:visited-style-name="Visited_20_Internet_20_Link">DRL-SCA-ProgramInfo@state.gov</text:a><text:span text:style-name="T2">. </text:span><text:span text:style-name="T4"> </text:span></text:p>
      <text:p text:style-name="P3"> </text:p>
      <text:p text:style-name="P2"><text:span text:style-name="T2">For assistance with SAMS Domestic accounts and technical issues related to the system, please contact the ILMS help desk by phone at +1 (888) 313-4567 (toll charges apply for international callers)</text:span><text:span text:style-name="T4"> </text:span><text:span text:style-name="T2">or through the Self Service online portal that can be accessed from </text:span><text:a xlink:type="simple" xlink:href="https://afsitsm.service-now.com/ilms/home" office:target-frame-name="_blank" xlink:show="new" text:style-name="Internet_20_link" text:visited-style-name="Visited_20_Internet_20_Link">https://afsitsm.service-now.com/ilms/home</text:a><text:span text:style-name="T2">.</text:span><text:span text:style-name="T4">  </text:span><text:span text:style-name="T2">Customer support is available 24/7.</text:span><text:span text:style-name="T4"> </text:span></text:p>
      <text:p text:style-name="P3"> </text:p>
      <text:p text:style-name="P3"><text:span text:style-name="T1">Please note</text:span> <text:span text:style-name="T1">that</text:span> <text:span text:style-name="T1">establishing</text:span> <text:span text:style-name="T1">an</text:span> <text:span text:style-name="T1">account in SAMS Domestic may require the use of smartphone for multi-factor authentication (MFA).  If an applicant does not have accessibility to a smartphone during the time of creating an account, please contact the helpdesk and request</text:span> <text:span text:style-name="T1">instructions</text:span> <text:span text:style-name="T1">on</text:span> <text:span text:style-name="T1">MFA for Windows</text:span> <text:span text:style-name="T1">PC.</text:span>  </text:p>
      <text:p text:style-name="P3"> </text:p>
      <text:p text:style-name="P2"><text:span text:style-name="T2">For assistance with Grants.gov accounts and technical issues related to using the system, please call the Contact Center at +1 (800) 518-4726</text:span><text:span text:style-name="T4"> </text:span><text:span text:style-name="T2">or email </text:span><text:a xlink:type="simple" xlink:href="mailto:support@grants.gov" office:target-frame-name="_blank" xlink:show="new" text:style-name="Internet_20_link" text:visited-style-name="Visited_20_Internet_20_Link">support@grants.gov</text:a><text:span text:style-name="T2">.  The Contact Center is available 24 hours a day, seven days a week, except federal holidays. </text:span><text:span text:style-name="T4"> </text:span></text:p>
      <text:p text:style-name="P3"> </text:p>
      <text:p text:style-name="P3"><text:span text:style-name="T1">For a list of federal holidays visit:</text:span> </text:p>
      <text:p text:style-name="P2"><text:a xlink:type="simple" xlink:href="https://www.opm.gov/policy-data-oversight/snow-dismissal-procedures/federal-holidays/" office:target-frame-name="_blank" xlink:show="new" text:style-name="Internet_20_link" text:visited-style-name="Visited_20_Internet_20_Link"><text:span text:style-name="T2">https://www.opm.gov/policy-data-oversight/snow-dismissal-procedures/federal-holidays/</text:span></text:a><text:span text:style-name="T4">  </text:span></text:p>
      <text:p text:style-name="P3"> </text:p>
      <text:p text:style-name="P3"><text:span text:style-name="T1">Except for</text:span> <text:span text:style-name="T1">technical submission questions, during the NOFO period U.S. Department of State staff in Washington and overseas shall not discuss this competition with applicants until the entire proposal review process has been completed and rejection and approval letters have been transmitted.</text:span> </text:p>
      <text:p text:style-name="P3"> </text:p>
      <text:p text:style-name="P3"><text:span text:style-name="T1">H.  Other Information </text:span> </text:p>
      <text:p text:style-name="P3"> </text:p>
      <text:p text:style-name="P3"><text:span text:style-name="T1">Applicants should be aware that DRL understands that some information contained in applications may be considered sensitive or proprietary and will make appropriate efforts to protect such information.  However, applicants are advised that DRL cannot guarantee that such information will not be disclosed, including pursuant to the Freedom of Information Act (FOIA) or other similar statutes. </text:span> </text:p>
      <text:p text:style-name="P3"> </text:p>
      <text:p text:style-name="P3"><text:span text:style-name="T1">The information in this NOFO and</text:span> “<text:span text:style-name="T1">DRL’s Proposal</text:span> <text:span text:style-name="T1">Submission Instructions for Applications Updated January 2020</text:span>” <text:span text:style-name="T1">is binding and may not be modified by any DRL representative.  Explanatory information provided by DRL that contradicts this language will not be binding.  Issuance of the NOFO and negotiation of applications does not constitute an award </text:span><text:soft-page-break/><text:span text:style-name="T1">commitment on the part of the U.S. government.  DRL reserves the right to reduce, revise, or increase proposal budgets.</text:span> </text:p>
      <text:p text:style-name="P3"> </text:p>
      <text:p text:style-name="P2"><text:span text:style-name="T2">This NOFO will appear on </text:span><text:a xlink:type="simple" xlink:href="../../../OKellyCA/AppData/Local/Microsoft/Windows/INetCache/Content.Outlook/ZN6WSCL2/www.grants.gov" office:target-frame-name="_blank" xlink:show="new" text:style-name="Internet_20_link" text:visited-style-name="Visited_20_Internet_20_Link">www.grants.gov</text:a><text:span text:style-name="T2">, </text:span><text:a xlink:type="simple" xlink:href="https://mygrants.servicenowservices.com/" office:target-frame-name="_blank" xlink:show="new" text:style-name="Internet_20_link" text:visited-style-name="Visited_20_Internet_20_Link">SAMS</text:a><text:a xlink:type="simple" xlink:href="https://mygrants.servicenowservices.com/" office:target-frame-name="_blank" xlink:show="new" text:style-name="Internet_20_link" text:visited-style-name="Visited_20_Internet_20_Link"><text:span text:style-name="T4"> </text:span></text:a><text:a xlink:type="simple" xlink:href="https://mygrants.servicenowservices.com/" office:target-frame-name="_blank" xlink:show="new" text:style-name="Internet_20_link" text:visited-style-name="Visited_20_Internet_20_Link"><text:span text:style-name="T2">Domestic</text:span></text:a><text:span text:style-name="T2">,</text:span><text:span text:style-name="T4"> </text:span><text:span text:style-name="T2">and DRL’s website </text:span><text:a xlink:type="simple" xlink:href="https://www.state.gov/bureau-of-democracy-human-rights-and-labor/programs-and-grants/" office:target-frame-name="_blank" xlink:show="new" text:style-name="Internet_20_link" text:visited-style-name="Visited_20_Internet_20_Link">https://www.state.gov/bureau-of-democracy-human-rights-and-labor/programs-and-grants/</text:a><text:span text:style-name="T2">.  </text:span><text:span text:style-name="T4"> </text:span></text:p>
      <text:p text:style-name="P3"> </text:p>
      <text:p text:style-name="P3"><text:span text:style-name="T1">Background Information on DRL and General DRL Funding</text:span> </text:p>
      <text:p text:style-name="P3"><text:span text:style-name="T1">DRL has the mission of promoting democracy and protecting human rights globally.  DRL supports projects that uphold democratic principles, support and strengthen democratic institutions, promote human rights, prevent atrocities, combat and prevent violent extremism, and build civil society around the world.  DRL typically focuses its work in countries with egregious human rights violations, where democracy and human rights advocates are under pressure</text:span> <text:span text:style-name="T1">and where governments are undemocratic or in transition.  </text:span> </text:p>
      <text:p text:style-name="P3"> </text:p>
      <text:p text:style-name="P2"><text:span text:style-name="T2">Additional background information on DRL and its efforts can be found on</text:span><text:span text:style-name="T4"> </text:span><text:a xlink:type="simple" xlink:href="https://www.state.gov/bureaus-offices/under-secretary-for-civilian-security-democracy-and-human-rights/bureau-of-democracy-human-rights-and-labor/" office:target-frame-name="_blank" xlink:show="new" text:style-name="Internet_20_link" text:visited-style-name="Visited_20_Internet_20_Link">https://www.state.gov/bureaus-offices/under-secretary-for-civilian-security-democracy-and-human-rights/bureau-of-democracy-human-rights-and-labor/</text:a><text:span text:style-name="T2">.</text:span><text:span text:style-name="T4"> </text:span></text:p>
      <text:p text:style-name="P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0-12-30T11:30:58.436000000</meta:creation-date>
    <dc:date>2020-12-30T11:37:42.711000000</dc:date>
    <meta:editing-duration>PT6M45S</meta:editing-duration>
    <meta:editing-cycles>1</meta:editing-cycles>
    <meta:document-statistic meta:table-count="0" meta:image-count="0" meta:object-count="0" meta:page-count="22" meta:paragraph-count="382" meta:word-count="8563" meta:character-count="59981" meta:non-whitespace-character-count="50952"/>
    <meta:generator>LibreOffice/7.0.0.3$Windows_X86_64 LibreOffice_project/8061b3e9204bef6b321a21033174034a5e2ea88e</meta:generator>
  </office:meta>
</office:document-meta>
</file>